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3effd741ba3a430c8762a745e08f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to:deleting_employees"/><text:bookmark-start text:name="__RefHeading___deleting_employees_1"/><text:bookmark-start text:name="deleting_employees"/>Deleting Employees<text:bookmark-end text:name="__RefHeading___deleting_employees_1"/><text:bookmark-end text:name="deleting_employees"/></text:h>
      <text:p text:style-name="Text_20_body">When an employee leaves the bank, they should be deleted from the system.  Here are the steps to do that:</text:p>
      <text:list text:style-name="Numbering_20_1" text:continue-numbering="false">
        <text:list-item>
          <text:p text:style-name="Numbering_20_1_Content_First"> Click the "Employees" icon in the ribbon</text:p>
        </text:list-item>
        <text:list-item>
          <text:p text:style-name="Numbering_20_1_Content"> Choose the employee's Department/Branch from the dropdown</text:p>
        </text:list-item>
        <text:list-item>
          <text:p text:style-name="Numbering_20_1_Content"> Select the employee name</text:p>
        </text:list-item>
        <text:list-item>
          <text:p text:style-name="Numbering_20_1_Content"> Click [Delete Employee]</text:p>
        </text:list-item>
        <text:list-item>
          <text:p text:style-name="Numbering_20_1_Content_Last"> Click [Yes] to confirm the deletion</text:p>
        </text:list-item>
      </text:list>
      <text:p text:style-name="Text_20_body"><draw:frame draw:style-name="media" draw:name="0" text:anchor-type="as-char" draw:z-index="0" svg:width="11.90625cm" svg:height="7.8260964912281cm"><draw:image xlink:href="Pictures/643effd741ba3a430c8762a745e08ff1.png" xlink:type="simple" xlink:show="embed" xlink:actuate="onLoad"/></draw:frame></text:p>
      <text:h text:style-name="Heading_20_2" text:outline-level="2"><text:bookmark-start text:name="__RefHeading___notes_2"/><text:bookmark-start text:name="notes"/>Notes<text:bookmark-end text:name="__RefHeading___notes_2"/><text:bookmark-end text:name="notes"/></text:h>
      <text:list text:style-name="List_20_1" text:continue-numbering="false">
        <text:list-item>
          <text:p text:style-name="List_20_1_Content_First"> Only certain admin users have permission to delete employees; if you do not see the [Delete Employee] button, you will need to ask someone with that permission to perform the delete for you</text:p>
        </text:list-item>
        <text:list-item>
          <text:p text:style-name="List_20_1_Content"> Do not use the [Delete Employee] button if the employee is moving to a new department</text:p>
        </text:list-item>
        <text:list-item>
          <text:p text:style-name="List_20_1_Content"> There is no way to "Un-Delete" an employee within the system; if you accidentally delete an employee, contact us (Grandjean &amp; Braverman) to restore the deleted employee</text:p>
        </text:list-item>
        <text:list-item>
          <text:p text:style-name="List_20_1_Content"> If you delete an employee from the system, you cannot re-add that employee back into the system; the system only allows one employee record per Windows login name</text:p>
        </text:list-item>
        <text:list-item>
          <text:p text:style-name="List_20_1_Content_Last"> Do not try to get around the one-employee-per-login restriction by adding an employee record with a different login than what IT has assigned them; the program will not work without the user's actual login na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7::02:11</meta:creation-date>
    <dc:creator>Generated</dc:creator>
    <dc:date>2026-09-08T07::02:11</dc:date>
    <dc:language>en-US</dc:language>
    <meta:editing-cycles>1</meta:editing-cycles>
    <meta:editing-duration>PT0S</meta:editing-duration>
    <dc:title>vto:deleting_employees</dc:title>
  </office:meta>
</office:document-meta>
</file>