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x_coll:void_a_payment"/><text:bookmark-start text:name="__RefHeading___void_a_payment_1"/><text:bookmark-start text:name="void_a_payment"/>Void a Payment<text:bookmark-end text:name="__RefHeading___void_a_payment_1"/><text:bookmark-end text:name="void_a_pay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8::45:11</meta:creation-date>
    <dc:creator>Generated</dc:creator>
    <dc:date>2026-09-08T18::45:11</dc:date>
    <dc:language>en-US</dc:language>
    <meta:editing-cycles>1</meta:editing-cycles>
    <meta:editing-duration>PT0S</meta:editing-duration>
    <dc:title>tax_coll:void_a_payment</dc:title>
  </office:meta>
</office:document-meta>
</file>