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210ac15896d82395b84789e6054c4.png"/>
  <manifest:file-entry manifest:media-type="image/png" manifest:full-path="Pictures/4f45fd8d8a2ee8666097c4265f9798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taxreceiptdisbursement_report"/><text:bookmark-start text:name="__RefHeading___flagged_receipts_1"/><text:bookmark-start text:name="flagged_receipts"/>Flagged Receipts<text:bookmark-end text:name="__RefHeading___flagged_receipts_1"/><text:bookmark-end text:name="flagged_receipts"/></text:h>
      <text:p text:style-name="Text_20_body"><draw:frame draw:style-name="media" draw:name="0" text:anchor-type="as-char" draw:z-index="0" svg:width="10.583333333333cm" svg:height="9.8096551724138cm"><draw:image xlink:href="Pictures/45c210ac15896d82395b84789e6054c4.png" xlink:type="simple" xlink:show="embed" xlink:actuate="onLoad"/></draw:frame></text:p>
      <text:h text:style-name="Heading_20_3" text:outline-level="3"><text:bookmark-start text:name="__RefHeading___mort_co_2"/><text:bookmark-start text:name="mort_co"/>Mort Co<text:bookmark-end text:name="__RefHeading___mort_co_2"/><text:bookmark-end text:name="mort_co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tax_type_3"/><text:bookmark-start text:name="tax_type"/>Tax Type<text:bookmark-end text:name="__RefHeading___tax_type_3"/><text:bookmark-end text:name="tax_type"/></text:h>
      <text:p text:style-name="Text_20_body">Enter the tax type of the reports.</text:p>
      <text:list text:style-name="List_20_1" text:continue-numbering="false">
        <text:list-item>
          <text:p text:style-name="List_20_1_Content_First"> Municipal</text:p>
        </text:list-item>
        <text:list-item>
          <text:p text:style-name="List_20_1_Content_Last"> School</text:p>
        </text:list-item>
      </text:list>
      <text:p text:style-name="Text_20_body"><draw:frame draw:style-name="media" draw:name="1" text:anchor-type="as-char" draw:z-index="1" svg:width="10.583333333333cm" svg:height="7.4083333333333cm"><draw:image xlink:href="Pictures/4f45fd8d8a2ee8666097c4265f97989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2:06</meta:creation-date>
    <dc:creator>Generated</dc:creator>
    <dc:date>2026-09-08T15::42:06</dc:date>
    <dc:language>en-US</dc:language>
    <meta:editing-cycles>1</meta:editing-cycles>
    <meta:editing-duration>PT0S</meta:editing-duration>
    <dc:title>tax_coll:taxreceiptdisbursement_report</dc:title>
  </office:meta>
</office:document-meta>
</file>