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c132b39e985fb965066bd5cf69d551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oll:taxclaimsummary_report"/><text:bookmark-start text:name="__RefHeading___tax_claim_return_1"/><text:bookmark-start text:name="tax_claim_return"/>Tax Claim Return<text:bookmark-end text:name="__RefHeading___tax_claim_return_1"/><text:bookmark-end text:name="tax_claim_return"/></text:h>
      <text:h text:style-name="Heading_20_2" text:outline-level="2"><text:bookmark-start text:name="__RefHeading___running_the_report_2"/><text:bookmark-start text:name="running_the_report"/>Running the Report<text:bookmark-end text:name="__RefHeading___running_the_report_2"/><text:bookmark-end text:name="running_the_report"/></text:h>
      <text:p text:style-name="Text_20_body"><draw:frame draw:style-name="media" draw:name="0" text:anchor-type="as-char" draw:z-index="0" svg:width="10.583333333333cm" svg:height="8.3053064275037cm"><draw:image xlink:href="Pictures/ec132b39e985fb965066bd5cf69d5518.png" xlink:type="simple" xlink:show="embed" xlink:actuate="onLoad"/></draw:frame></text:p>
      <text:h text:style-name="Heading_20_3" text:outline-level="3"><text:bookmark-start text:name="__RefHeading___tax_type_3"/><text:bookmark-start text:name="tax_type"/>Tax Type<text:bookmark-end text:name="__RefHeading___tax_type_3"/><text:bookmark-end text:name="tax_type"/></text:h>
      <text:p text:style-name="Text_20_body">Select the type of tax of the report.</text:p>
      <text:list text:style-name="List_20_1" text:continue-numbering="false">
        <text:list-item>
          <text:p text:style-name="List_20_1_Content_First"> Municipal</text:p>
        </text:list-item>
        <text:list-item>
          <text:p text:style-name="List_20_1_Content"> School</text:p>
        </text:list-item>
        <text:list-item>
          <text:p text:style-name="List_20_1_Content_Last"> Both</text:p>
        </text:list-item>
      </text:list>
      <text:h text:style-name="Heading_20_2" text:outline-level="2"><text:bookmark-start text:name="__RefHeading___report_contents_4"/><text:bookmark-start text:name="report_contents"/>Report Contents<text:bookmark-end text:name="__RefHeading___report_contents_4"/><text:bookmark-end text:name="report_contents"/></text:h>
      <text:p text:style-name="Text_20_body">1
2</text:p>
      <text:h text:style-name="Heading_20_3" text:outline-level="3"><text:bookmark-start text:name="__RefHeading___tax_5"/><text:bookmark-start text:name="tax"/>Tax<text:bookmark-end text:name="__RefHeading___tax_5"/><text:bookmark-end text:name="tax"/></text:h>
      <text:p text:style-name="Text_20_body">Type of tax on the report.</text:p>
      <text:h text:style-name="Heading_20_3" text:outline-level="3"><text:bookmark-start text:name="__RefHeading___penalty_6"/><text:bookmark-start text:name="penalty"/>Penalty<text:bookmark-end text:name="__RefHeading___penalty_6"/><text:bookmark-end text:name="penalty"/></text:h>
      <text:p text:style-name="Text_20_body">How much of a fee has been applied.</text:p>
      <text:h text:style-name="Heading_20_3" text:outline-level="3"><text:bookmark-start text:name="__RefHeading___total_7"/><text:bookmark-start text:name="total"/>Total<text:bookmark-end text:name="__RefHeading___total_7"/><text:bookmark-end text:name="total"/></text:h>
      <text:p text:style-name="Text_20_body">Total sum of all amount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13:12</meta:creation-date>
    <dc:creator>Generated</dc:creator>
    <dc:date>2026-09-08T17::13:12</dc:date>
    <dc:language>en-US</dc:language>
    <meta:editing-cycles>1</meta:editing-cycles>
    <meta:editing-duration>PT0S</meta:editing-duration>
    <dc:title>tax_coll:taxclaimsummary_report</dc:title>
  </office:meta>
</office:document-meta>
</file>