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ce11c8e8a7c982134803aec882f355.png"/>
  <manifest:file-entry manifest:media-type="image/png" manifest:full-path="Pictures/42086df3830960f8979c219d0f041bf6.png"/>
  <manifest:file-entry manifest:media-type="image/png" manifest:full-path="Pictures/7c322cef79f1d01caad26c771f184517.png"/>
  <manifest:file-entry manifest:media-type="image/png" manifest:full-path="Pictures/79540029113906668e63b713400ff433.png"/>
  <manifest:file-entry manifest:media-type="image/png" manifest:full-path="Pictures/ac559858a4d2953ccc1ec0ca7aa064e4.png"/>
  <manifest:file-entry manifest:media-type="image/png" manifest:full-path="Pictures/e65fa103439fea14993abbd88bdff6a3.png"/>
  <manifest:file-entry manifest:media-type="image/png" manifest:full-path="Pictures/2b87a760b45148a714dec139ea09c5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oll:showmypc"/><text:bookmark-start text:name="__RefHeading___remote_support_via_showmypc_1"/><text:bookmark-start text:name="remote_support_via_showmypc"/>Remote Support via ShowMyPC<text:bookmark-end text:name="__RefHeading___remote_support_via_showmypc_1"/><text:bookmark-end text:name="remote_support_via_showmypc"/></text:h>
      <text:p text:style-name="Text_20_body">ShowMyPC is a program that allows us to help you over the internet.  The program allows us to see your screen, move your mouse pointer, and enter text.  </text:p>
      <text:p text:style-name="Text_20_body">However, we can't just connect to your computer whenever we want.  You have to grant us permission to connect each time.  ShowMyPC manages this by creating a unique 12-digit password.  The password only works for a single session and each session has a one-hour time limit.</text:p>
      <text:p text:style-name="Text_20_body">To best server our customers, we may schedule a remote support time slot and ask you to generate this password using the steps below before calling.  If you have any trouble generating the password, just give us a call and we can help step you through the process.</text:p>
      <text:h text:style-name="Heading_20_3" text:outline-level="3"><text:bookmark-start text:name="__RefHeading___taxcoll2k_not_installed_or_won_t_open_2"/><text:bookmark-start text:name="taxcoll2k_not_installed_or_won_t_open"/>TaxColl2k Not Installed or Won't Open<text:bookmark-end text:name="__RefHeading___taxcoll2k_not_installed_or_won_t_open_2"/><text:bookmark-end text:name="taxcoll2k_not_installed_or_won_t_open"/></text:h>
      <text:p text:style-name="Text_20_body">The instructions below assume that you are able to get into the TaxColl2k program.  If that is not the case, you can download the latest copy of ShowMyPC using this link: <text:a xlink:type="simple" xlink:href="https://grandjean.net/updates/ShowMyPC3520.exe" text:style-name="Internet_20_link" text:visited-style-name="Visited_20_Internet_20_Link">ShowMyPC</text:a>.  "Open" or "Run" to start ShowMyPC as soon as the download finishes.  Continue with Step 3 below.</text:p>
      <text:h text:style-name="Heading_20_2" text:outline-level="2"><text:bookmark-start text:name="__RefHeading___begin_a_showmypc_session_3"/><text:bookmark-start text:name="begin_a_showmypc_session"/>Begin a ShowMyPC Session<text:bookmark-end text:name="__RefHeading___begin_a_showmypc_session_3"/><text:bookmark-end text:name="begin_a_showmypc_session"/></text:h>
      <text:list text:style-name="Numbering_20_1" text:continue-numbering="false">
        <text:list-item>
          <text:p text:style-name="Numbering_20_1_Content_First"> Open the TaxColl2k program<text:line-break/><draw:frame draw:style-name="media" draw:name="0" text:anchor-type="as-char" draw:z-index="0" svg:width="1.9579166666667cm" svg:height="1.8520833333333cm"><draw:image xlink:href="Pictures/3ece11c8e8a7c982134803aec882f355.png" xlink:type="simple" xlink:show="embed" xlink:actuate="onLoad"/></draw:frame><text:line-break/> &amp;nbsp;</text:p>
        </text:list-item>
        <text:list-item>
          <text:p text:style-name="Numbering_20_1_Content"> Click the "Show My PC" button in the Help section of the ribbon<text:line-break/>   <draw:frame draw:style-name="media" draw:name="1" text:anchor-type="as-char" draw:z-index="1" svg:width="3.7835416666667cm" svg:height="3.3072916666667cm"><draw:image xlink:href="Pictures/42086df3830960f8979c219d0f041bf6.png" xlink:type="simple" xlink:show="embed" xlink:actuate="onLoad"/></draw:frame><text:line-break/>  &amp;nbsp;</text:p>
        </text:list-item>
        <text:list-item>
          <text:p text:style-name="Numbering_20_1_Content"> Wait <text:span text:style-name="Strong_20_Emphasis">up to 20 seconds</text:span> for the User Account Control prompt to appear</text:p>
        </text:list-item>
        <text:list-item>
          <text:p text:style-name="Numbering_20_1_Content"> Click the [Yes] button on the prompt:<text:line-break/><draw:frame draw:style-name="media" draw:name="2" text:anchor-type="as-char" draw:z-index="2" svg:width="7.9375cm" svg:height="5.7964638157895cm"><draw:image xlink:href="Pictures/7c322cef79f1d01caad26c771f184517.png" xlink:type="simple" xlink:show="embed" xlink:actuate="onLoad"/></draw:frame><text:line-break/>  &amp;nbsp;</text:p>
        </text:list-item>
        <text:list-item>
          <text:p text:style-name="Numbering_20_1_Content"> Click where it says [Start a Meeting]:<text:line-break/><draw:frame draw:style-name="media" draw:name="3" text:anchor-type="as-char" draw:z-index="3" svg:width="7.9375cm" svg:height="6.1581654991243cm"><draw:image xlink:href="Pictures/79540029113906668e63b713400ff433.png" xlink:type="simple" xlink:show="embed" xlink:actuate="onLoad"/></draw:frame><text:line-break/>  &amp;nbsp;</text:p>
        </text:list-item>
        <text:list-item>
          <text:p text:style-name="Numbering_20_1_Content"> Leave the second box checked as shown and click [Allow]:<text:line-break/><draw:frame draw:style-name="media" draw:name="4" text:anchor-type="as-char" draw:z-index="4" svg:width="6.6145833333333cm" svg:height="3.3644547325103cm"><draw:image xlink:href="Pictures/ac559858a4d2953ccc1ec0ca7aa064e4.png" xlink:type="simple" xlink:show="embed" xlink:actuate="onLoad"/></draw:frame><text:line-break/>  &amp;nbsp;</text:p>
        </text:list-item>
        <text:list-item>
          <text:p text:style-name="Numbering_20_1_Content"> Wait for ShowMyPC to establish a connection:<text:line-break/><draw:frame draw:style-name="media" draw:name="5" text:anchor-type="as-char" draw:z-index="5" svg:width="7.9375cm" svg:height="2.489275147929cm"><draw:image xlink:href="Pictures/e65fa103439fea14993abbd88bdff6a3.png" xlink:type="simple" xlink:show="embed" xlink:actuate="onLoad"/></draw:frame><text:line-break/> &amp;nbsp;</text:p>
        </text:list-item>
        <text:list-item>
          <text:p text:style-name="Numbering_20_1_Content_Last"> ShowMyPC will generate a 12-digit one-time password.  This is the number you need to read to us over the phone so that we can connect from our end:<text:line-break/><draw:frame draw:style-name="media" draw:name="6" text:anchor-type="as-char" draw:z-index="6" svg:width="7.9375cm" svg:height="5.5481505102041cm"><draw:image xlink:href="Pictures/2b87a760b45148a714dec139ea09c52d.pn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showmypc</dc:title>
  </office:meta>
</office:document-meta>
</file>