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fd6ef13293a3aebad89094e2654b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receipt_report"/><text:bookmark-start text:name="__RefHeading___receipt_report_1"/><text:bookmark-start text:name="receipt_report"/>Receipt Report<text:bookmark-end text:name="__RefHeading___receipt_report_1"/><text:bookmark-end text:name="receipt_report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9.8078304597701cm"><draw:image xlink:href="Pictures/3ffd6ef13293a3aebad89094e2654b5f.png" xlink:type="simple" xlink:show="embed" xlink:actuate="onLoad"/></draw:frame></text:p>
      <text:h text:style-name="Heading_20_3" text:outline-level="3"><text:bookmark-start text:name="__RefHeading___start_date_3"/><text:bookmark-start text:name="start_date"/>Start Date<text:bookmark-end text:name="__RefHeading___start_date_3"/><text:bookmark-end text:name="start_date"/></text:h>
      <text:p text:style-name="Text_20_body">Enter the start date of the reports you wish to get.</text:p>
      <text:h text:style-name="Heading_20_3" text:outline-level="3"><text:bookmark-start text:name="__RefHeading___end_date_4"/><text:bookmark-start text:name="end_date"/>End Date<text:bookmark-end text:name="__RefHeading___end_date_4"/><text:bookmark-end text:name="end_date"/></text:h>
      <text:p text:style-name="Text_20_body">Enter the end date of the reports you wish to get.</text:p>
      <text:h text:style-name="Heading_20_3" text:outline-level="3"><text:bookmark-start text:name="__RefHeading___rpt_order_5"/><text:bookmark-start text:name="rpt_order"/>Rpt Order<text:bookmark-end text:name="__RefHeading___rpt_order_5"/><text:bookmark-end text:name="rpt_order"/></text:h>
      <text:p text:style-name="Text_20_body">Enter the type of order you wish the receipts to be in.</text:p>
      <text:h text:style-name="Heading_20_3" text:outline-level="3"><text:bookmark-start text:name="__RefHeading___tax_type_6"/><text:bookmark-start text:name="tax_type"/>Tax Type<text:bookmark-end text:name="__RefHeading___tax_type_6"/><text:bookmark-end text:name="tax_type"/></text:h>
      <text:p text:style-name="Text_20_body">Enter the tax type of the reports.</text:p>
      <text:h text:style-name="Heading_20_2" text:outline-level="2"><text:bookmark-start text:name="__RefHeading___report_contents_7"/><text:bookmark-start text:name="report_contents"/>Report Contents<text:bookmark-end text:name="__RefHeading___report_contents_7"/><text:bookmark-end text:name="report_contents"/></text:h>
      <text:p text:style-name="Text_20_body"><text:span text:style-name="Emphasis">Add report screenshot here</text:span></text:p>
      <text:h text:style-name="Heading_20_3" text:outline-level="3"><text:bookmark-start text:name="__RefHeading___date_8"/><text:bookmark-start text:name="date"/>Date<text:bookmark-end text:name="__RefHeading___date_8"/><text:bookmark-end text:name="date"/></text:h>
      <text:h text:style-name="Heading_20_3" text:outline-level="3"><text:bookmark-start text:name="__RefHeading___payer_name_9"/><text:bookmark-start text:name="payer_name"/>Payer Name<text:bookmark-end text:name="__RefHeading___payer_name_9"/><text:bookmark-end text:name="payer_name"/></text:h>
      <text:h text:style-name="Heading_20_3" text:outline-level="3"><text:bookmark-start text:name="__RefHeading___payment_amount_10"/><text:bookmark-start text:name="payment_amount"/>Payment Amount<text:bookmark-end text:name="__RefHeading___payment_amount_10"/><text:bookmark-end text:name="payment_amou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2:49</meta:creation-date>
    <dc:creator>Generated</dc:creator>
    <dc:date>2026-09-08T17::12:49</dc:date>
    <dc:language>en-US</dc:language>
    <meta:editing-cycles>1</meta:editing-cycles>
    <meta:editing-duration>PT0S</meta:editing-duration>
    <dc:title>tax_coll:receipt_report</dc:title>
  </office:meta>
</office:document-meta>
</file>