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print_the_monthly_report"/><text:bookmark-start text:name="__RefHeading___print_the_monthly_report_1"/><text:bookmark-start text:name="print_the_monthly_report"/>Print the Monthly Report<text:bookmark-end text:name="__RefHeading___print_the_monthly_report_1"/><text:bookmark-end text:name="print_the_monthly_re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7:10</meta:creation-date>
    <dc:creator>Generated</dc:creator>
    <dc:date>2026-09-08T17::17:10</dc:date>
    <dc:language>en-US</dc:language>
    <meta:editing-cycles>1</meta:editing-cycles>
    <meta:editing-duration>PT0S</meta:editing-duration>
    <dc:title>tax_coll:print_the_monthly_report</dc:title>
  </office:meta>
</office:document-meta>
</file>