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a6f573279b6036cc34489e146779bc.png"/>
  <manifest:file-entry manifest:media-type="image/png" manifest:full-path="Pictures/87c4b715b15a97dc97208c01e59a320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paidunpaid20200527_report"/><text:bookmark-start text:name="__RefHeading___paidunpaid_totals_1"/><text:bookmark-start text:name="paidunpaid_totals"/>Paid/Unpaid Totals<text:bookmark-end text:name="__RefHeading___paidunpaid_totals_1"/><text:bookmark-end text:name="paidunpaid_totals"/></text:h>
      <text:p text:style-name="Text_20_body"><draw:frame draw:style-name="media" draw:name="0" text:anchor-type="as-char" draw:z-index="0" svg:width="10.583333333333cm" svg:height="9.0754549489569cm"><draw:image xlink:href="Pictures/dea6f573279b6036cc34489e146779bc.png" xlink:type="simple" xlink:show="embed" xlink:actuate="onLoad"/></draw:frame></text:p>
      <text:h text:style-name="Heading_20_3" text:outline-level="3"><text:bookmark-start text:name="__RefHeading___tax_type_2"/><text:bookmark-start text:name="tax_type"/>Tax Type<text:bookmark-end text:name="__RefHeading___tax_type_2"/><text:bookmark-end text:name="tax_type"/></text:h>
      <text:p text:style-name="Text_20_body">Select the tax type of the bill.</text:p>
      <text:list text:style-name="List_20_1" text:continue-numbering="false">
        <text:list-item>
          <text:p text:style-name="List_20_1_Content_First"> Municipal</text:p>
        </text:list-item>
        <text:list-item>
          <text:p text:style-name="List_20_1_Content_Last"> School</text:p>
        </text:list-item>
      </text:list>
      <text:h text:style-name="Heading_20_3" text:outline-level="3"><text:bookmark-start text:name="__RefHeading___date_3"/><text:bookmark-start text:name="date"/>Date<text:bookmark-end text:name="__RefHeading___date_3"/><text:bookmark-end text:name="date"/></text:h>
      <text:p text:style-name="Text_20_body">Enter the date of the needed bill.</text:p>
      <text:p text:style-name="Text_20_body"><draw:frame draw:style-name="media" draw:name="1" text:anchor-type="as-char" draw:z-index="1" svg:width="10.583333333333cm" svg:height="7.4836122733612cm"><draw:image xlink:href="Pictures/87c4b715b15a97dc97208c01e59a320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42:09</meta:creation-date>
    <dc:creator>Generated</dc:creator>
    <dc:date>2026-09-08T15::42:09</dc:date>
    <dc:language>en-US</dc:language>
    <meta:editing-cycles>1</meta:editing-cycles>
    <meta:editing-duration>PT0S</meta:editing-duration>
    <dc:title>tax_coll:paidunpaid20200527_report</dc:title>
  </office:meta>
</office:document-meta>
</file>