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ea6f573279b6036cc34489e146779b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oll:paidunpaid20200328_report"/><text:bookmark-start text:name="__RefHeading___paidunpaid_totals_1"/><text:bookmark-start text:name="paidunpaid_totals"/>Paid/Unpaid Totals<text:bookmark-end text:name="__RefHeading___paidunpaid_totals_1"/><text:bookmark-end text:name="paidunpaid_totals"/></text:h>
      <text:h text:style-name="Heading_20_2" text:outline-level="2"><text:bookmark-start text:name="__RefHeading___running_the_report_2"/><text:bookmark-start text:name="running_the_report"/>Running the Report<text:bookmark-end text:name="__RefHeading___running_the_report_2"/><text:bookmark-end text:name="running_the_report"/></text:h>
      <text:p text:style-name="Text_20_body"><draw:frame draw:style-name="media" draw:name="0" text:anchor-type="as-char" draw:z-index="0" svg:width="10.583333333333cm" svg:height="9.0754549489569cm"><draw:image xlink:href="Pictures/dea6f573279b6036cc34489e146779bc.png" xlink:type="simple" xlink:show="embed" xlink:actuate="onLoad"/></draw:frame></text:p>
      <text:h text:style-name="Heading_20_3" text:outline-level="3"><text:bookmark-start text:name="__RefHeading___tax_type_3"/><text:bookmark-start text:name="tax_type"/>Tax Type<text:bookmark-end text:name="__RefHeading___tax_type_3"/><text:bookmark-end text:name="tax_type"/></text:h>
      <text:p text:style-name="Text_20_body">Select the tax type of the bill.</text:p>
      <text:list text:style-name="List_20_1" text:continue-numbering="false">
        <text:list-item>
          <text:p text:style-name="List_20_1_Content_First"> Municipal</text:p>
        </text:list-item>
        <text:list-item>
          <text:p text:style-name="List_20_1_Content_Last"> School</text:p>
        </text:list-item>
      </text:list>
      <text:h text:style-name="Heading_20_3" text:outline-level="3"><text:bookmark-start text:name="__RefHeading___date_4"/><text:bookmark-start text:name="date"/>Date<text:bookmark-end text:name="__RefHeading___date_4"/><text:bookmark-end text:name="date"/></text:h>
      <text:p text:style-name="Text_20_body">Enter the date of the needed bill.</text:p>
      <text:h text:style-name="Heading_20_2" text:outline-level="2"><text:bookmark-start text:name="__RefHeading___report_contents_5"/><text:bookmark-start text:name="report_contents"/>Report Contents<text:bookmark-end text:name="__RefHeading___report_contents_5"/><text:bookmark-end text:name="report_contents"/></text:h>
      <text:h text:style-name="Heading_20_3" text:outline-level="3"><text:bookmark-start text:name="__RefHeading___per_capitaoccupa_6"/><text:bookmark-start text:name="per_capitaoccupa"/>Per Capita/Occupa<text:bookmark-end text:name="__RefHeading___per_capitaoccupa_6"/><text:bookmark-end text:name="per_capitaoccupa"/></text:h>
      <text:p text:style-name="Text_20_body"><text:a xlink:type="simple" xlink:href="https://grandjean.net/wiki/todo" text:style-name="Internet_20_link" text:visited-style-name="Visited_20_Internet_20_Link">todo</text:a></text:p>
      <text:h text:style-name="Heading_20_3" text:outline-level="3"><text:bookmark-start text:name="__RefHeading___description_7"/><text:bookmark-start text:name="description"/>Description<text:bookmark-end text:name="__RefHeading___description_7"/><text:bookmark-end text:name="description"/></text:h>
      <text:p text:style-name="Text_20_body">Explanation of what fee is.</text:p>
      <text:h text:style-name="Heading_20_3" text:outline-level="3"><text:bookmark-start text:name="__RefHeading___amount_8"/><text:bookmark-start text:name="amount"/>Amount<text:bookmark-end text:name="__RefHeading___amount_8"/><text:bookmark-end text:name="amount"/></text:h>
      <text:p text:style-name="Text_20_body">Total due</text:p>
      <text:h text:style-name="Heading_20_3" text:outline-level="3"><text:bookmark-start text:name="__RefHeading___paid_9"/><text:bookmark-start text:name="paid"/>Paid<text:bookmark-end text:name="__RefHeading___paid_9"/><text:bookmark-end text:name="paid"/></text:h>
      <text:p text:style-name="Text_20_body">How much of the amount has been paid.</text:p>
      <text:h text:style-name="Heading_20_3" text:outline-level="3"><text:bookmark-start text:name="__RefHeading___unpaid_10"/><text:bookmark-start text:name="unpaid"/>Unpaid<text:bookmark-end text:name="__RefHeading___unpaid_10"/><text:bookmark-end text:name="unpaid"/></text:h>
      <text:p text:style-name="Text_20_body">How much of the amount is not paid.</text:p>
      <text:h text:style-name="Heading_20_3" text:outline-level="3"><text:bookmark-start text:name="__RefHeading___count_11"/><text:bookmark-start text:name="count"/>Count<text:bookmark-end text:name="__RefHeading___count_11"/><text:bookmark-end text:name="count"/></text:h>
      <text:p text:style-name="Text_20_body"><text:a xlink:type="simple" xlink:href="https://grandjean.net/wiki/todo" text:style-name="Internet_20_link" text:visited-style-name="Visited_20_Internet_20_Link">tod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0::46:29</meta:creation-date>
    <dc:creator>Generated</dc:creator>
    <dc:date>2026-09-08T10::46:29</dc:date>
    <dc:language>en-US</dc:language>
    <meta:editing-cycles>1</meta:editing-cycles>
    <meta:editing-duration>PT0S</meta:editing-duration>
    <dc:title>tax_coll:paidunpaid20200328_report</dc:title>
  </office:meta>
</office:document-meta>
</file>