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7bf664156585c27d9154e1d785ed95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x_coll:new_bill_report"/><text:bookmark-start text:name="__RefHeading___new_bill_report_1"/><text:bookmark-start text:name="new_bill_report"/>New Bill Report<text:bookmark-end text:name="__RefHeading___new_bill_report_1"/><text:bookmark-end text:name="new_bill_report"/></text:h>
      <text:p text:style-name="Text_20_body"><draw:frame draw:style-name="media" draw:name="0" text:anchor-type="as-char" draw:z-index="0" svg:width="10.583333333333cm" svg:height="9.3654100529101cm"><draw:image xlink:href="Pictures/07bf664156585c27d9154e1d785ed95f.png" xlink:type="simple" xlink:show="embed" xlink:actuate="onLoad"/></draw:frame></text:p>
      <text:h text:style-name="Heading_20_3" text:outline-level="3"><text:bookmark-start text:name="__RefHeading___start_date_2"/><text:bookmark-start text:name="start_date"/>Start Date<text:bookmark-end text:name="__RefHeading___start_date_2"/><text:bookmark-end text:name="start_date"/></text:h>
      <text:p text:style-name="Text_20_body">Enter the start date of the reports needed.</text:p>
      <text:h text:style-name="Heading_20_3" text:outline-level="3"><text:bookmark-start text:name="__RefHeading___end_date_3"/><text:bookmark-start text:name="end_date"/>End Date<text:bookmark-end text:name="__RefHeading___end_date_3"/><text:bookmark-end text:name="end_date"/></text:h>
      <text:p text:style-name="Text_20_body">Enter the end date of the reports needed.</text:p>
      <text:h text:style-name="Heading_20_3" text:outline-level="3"><text:bookmark-start text:name="__RefHeading___tax_type_4"/><text:bookmark-start text:name="tax_type"/>Tax Type<text:bookmark-end text:name="__RefHeading___tax_type_4"/><text:bookmark-end text:name="tax_type"/></text:h>
      <text:p text:style-name="Text_20_body">Enter the tax type fo the reports needed.</text:p>
      <text:h text:style-name="Heading_20_3" text:outline-level="3"><text:bookmark-start text:name="__RefHeading___export_drive_5"/><text:bookmark-start text:name="export_drive"/>Export Drive<text:bookmark-end text:name="__RefHeading___export_drive_5"/><text:bookmark-end text:name="export_drive"/></text:h>
      <text:p text:style-name="Text_20_body">Input the place on your computer where the exports should g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7::13:13</meta:creation-date>
    <dc:creator>Generated</dc:creator>
    <dc:date>2026-09-08T17::13:13</dc:date>
    <dc:language>en-US</dc:language>
    <meta:editing-cycles>1</meta:editing-cycles>
    <meta:editing-duration>PT0S</meta:editing-duration>
    <dc:title>tax_coll:new_bill_report</dc:title>
  </office:meta>
</office:document-meta>
</file>