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ledger_form"/><text:bookmark-start text:name="__RefHeading___ledger_form_1"/><text:bookmark-start text:name="ledger_form"/>Ledger Form<text:bookmark-end text:name="__RefHeading___ledger_form_1"/><text:bookmark-end text:name="ledger_for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07:47</meta:creation-date>
    <dc:creator>Generated</dc:creator>
    <dc:date>2026-09-08T17::07:47</dc:date>
    <dc:language>en-US</dc:language>
    <meta:editing-cycles>1</meta:editing-cycles>
    <meta:editing-duration>PT0S</meta:editing-duration>
    <dc:title>tax_coll:ledger_form</dc:title>
  </office:meta>
</office:document-meta>
</file>