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edd90813809e109cc09e2473a61bab4.png"/>
  <manifest:file-entry manifest:media-type="image/png" manifest:full-path="Pictures/5cd90077924af493e3a3a086e074fa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late_notice"/><text:bookmark-start text:name="__RefHeading___late_notice_1"/><text:bookmark-start text:name="late_notice"/>Late Notice<text:bookmark-end text:name="__RefHeading___late_notice_1"/><text:bookmark-end text:name="late_notice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13.685344827586cm"><draw:image xlink:href="Pictures/7edd90813809e109cc09e2473a61bab4.png" xlink:type="simple" xlink:show="embed" xlink:actuate="onLoad"/></draw:frame></text:p>
      <text:h text:style-name="Heading_20_3" text:outline-level="3"><text:bookmark-start text:name="__RefHeading___bill_type_3"/><text:bookmark-start text:name="bill_type"/>Bill Type<text:bookmark-end text:name="__RefHeading___bill_type_3"/><text:bookmark-end text:name="bill_type"/></text:h>
      <text:p text:style-name="Text_20_body">Select the type of bill for the notices needed.</text:p>
      <text:list text:style-name="List_20_1" text:continue-numbering="false">
        <text:list-item>
          <text:p text:style-name="List_20_1_Content_First"> Real Estate</text:p>
        </text:list-item>
        <text:list-item>
          <text:p text:style-name="List_20_1_Content"> PerCapita/Occup.</text:p>
        </text:list-item>
        <text:list-item>
          <text:p text:style-name="List_20_1_Content_Last"> Both</text:p>
        </text:list-item>
      </text:list>
      <text:h text:style-name="Heading_20_3" text:outline-level="3"><text:bookmark-start text:name="__RefHeading___tax_type_4"/><text:bookmark-start text:name="tax_type"/>Tax Type<text:bookmark-end text:name="__RefHeading___tax_type_4"/><text:bookmark-end text:name="tax_type"/></text:h>
      <text:p text:style-name="Text_20_body">Select the type of tax each notice is.</text:p>
      <text:list text:style-name="List_20_1" text:continue-numbering="false">
        <text:list-item>
          <text:p text:style-name="LastListParagraph_List_20_1_Content_First"> Municipal</text:p>
        </text:list-item>
      </text:list>
      <text:h text:style-name="Heading_20_3" text:outline-level="3"><text:bookmark-start text:name="__RefHeading___report_order_5"/><text:bookmark-start text:name="report_order"/>Report Order<text:bookmark-end text:name="__RefHeading___report_order_5"/><text:bookmark-end text:name="report_order"/></text:h>
      <text:p text:style-name="Text_20_body">Selected the type of order for the report.</text:p>
      <text:list text:style-name="List_20_1" text:continue-numbering="false">
        <text:list-item>
          <text:p text:style-name="List_20_1_Content_First"> Alphabetical</text:p>
        </text:list-item>
        <text:list-item>
          <text:p text:style-name="List_20_1_Content_Last"> Zipcode</text:p>
        </text:list-item>
      </text:list>
      <text:h text:style-name="Heading_20_3" text:outline-level="3"><text:bookmark-start text:name="__RefHeading___delinquent_date_6"/><text:bookmark-start text:name="delinquent_date"/>Delinquent Date<text:bookmark-end text:name="__RefHeading___delinquent_date_6"/><text:bookmark-end text:name="delinquent_date"/></text:h>
      <text:p text:style-name="Text_20_body">Enter the delinquent date.====</text:p>
      <text:h text:style-name="Heading_20_3" text:outline-level="3"><text:bookmark-start text:name="__RefHeading___addition_text_for_notice_7"/><text:bookmark-start text:name="addition_text_for_notice"/>Addition Text for Notice<text:bookmark-end text:name="__RefHeading___addition_text_for_notice_7"/><text:bookmark-end text:name="addition_text_for_notice"/></text:h>
      <text:p text:style-name="Text_20_body">Use this area to include additional comments that will be shown on the notice.</text:p>
      <text:h text:style-name="Heading_20_2" text:outline-level="2"><text:bookmark-start text:name="__RefHeading___report_contents_8"/><text:bookmark-start text:name="report_contents"/>Report Contents<text:bookmark-end text:name="__RefHeading___report_contents_8"/><text:bookmark-end text:name="report_contents"/></text:h>
      <text:p text:style-name="Text_20_body"><draw:frame draw:style-name="media" draw:name="1" text:anchor-type="as-char" draw:z-index="1" svg:width="10.583333333333cm" svg:height="10.967405913978cm"><draw:image xlink:href="Pictures/5cd90077924af493e3a3a086e074fa79.png" xlink:type="simple" xlink:show="embed" xlink:actuate="onLoad"/></draw:frame></text:p>
      <text:h text:style-name="Heading_20_3" text:outline-level="3"><text:bookmark-start text:name="__RefHeading___control_number_9"/><text:bookmark-start text:name="control_number"/>Control Number<text:bookmark-end text:name="__RefHeading___control_number_9"/><text:bookmark-end text:name="control_number"/></text:h>
      <text:p text:style-name="Text_20_body">Control number of the client.</text:p>
      <text:h text:style-name="Heading_20_3" text:outline-level="3"><text:bookmark-start text:name="__RefHeading___mail_date_10"/><text:bookmark-start text:name="mail_date"/>Mail Date<text:bookmark-end text:name="__RefHeading___mail_date_10"/><text:bookmark-end text:name="mail_date"/></text:h>
      <text:p text:style-name="Text_20_body">Mail date of the notice.</text:p>
      <text:h text:style-name="Heading_20_3" text:outline-level="3"><text:bookmark-start text:name="__RefHeading___bill_number_11"/><text:bookmark-start text:name="bill_number"/>Bill Number<text:bookmark-end text:name="__RefHeading___bill_number_11"/><text:bookmark-end text:name="bill_number"/></text:h>
      <text:p text:style-name="Text_20_body">Number for each bill on the notice.</text:p>
      <text:h text:style-name="Heading_20_3" text:outline-level="3"><text:bookmark-start text:name="__RefHeading___municipal_tax_12"/><text:bookmark-start text:name="municipal_tax"/>Municipal Tax<text:bookmark-end text:name="__RefHeading___municipal_tax_12"/><text:bookmark-end text:name="municipal_tax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county_tax_13"/><text:bookmark-start text:name="county_tax"/>County Tax<text:bookmark-end text:name="__RefHeading___county_tax_13"/><text:bookmark-end text:name="county_tax"/></text:h>
      <text:p text:style-name="Text_20_body"><text:a xlink:type="simple" xlink:href="https://grandjean.net/wiki/todo" text:style-name="Internet_20_link" text:visited-style-name="Visited_20_Internet_20_Link">todo</text:a></text:p>
      <text:h text:style-name="Heading_20_3" text:outline-level="3"><text:bookmark-start text:name="__RefHeading___total_tax_14"/><text:bookmark-start text:name="total_tax"/>Total Tax<text:bookmark-end text:name="__RefHeading___total_tax_14"/><text:bookmark-end text:name="total_tax"/></text:h>
      <text:p text:style-name="Text_20_body">Total sum of all charg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39</meta:creation-date>
    <dc:creator>Generated</dc:creator>
    <dc:date>2026-09-08T17::12:39</dc:date>
    <dc:language>en-US</dc:language>
    <meta:editing-cycles>1</meta:editing-cycles>
    <meta:editing-duration>PT0S</meta:editing-duration>
    <dc:title>tax_coll:late_notice</dc:title>
  </office:meta>
</office:document-meta>
</file>