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5b9795f7071c535ba5e0b37514f93b.png"/>
  <manifest:file-entry manifest:media-type="image/png" manifest:full-path="Pictures/d81535159d9161dbe91c3259ed630b5a.png"/>
  <manifest:file-entry manifest:media-type="image/png" manifest:full-path="Pictures/f871806dc0cbf914976748f131aa3a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update"/><text:bookmark-start text:name="__RefHeading___updating_the_program_1"/><text:bookmark-start text:name="updating_the_program"/>Updating the Program<text:bookmark-end text:name="__RefHeading___updating_the_program_1"/><text:bookmark-end text:name="updating_the_program"/></text:h>
      <text:p text:style-name="Text_20_body">The simplest way to update the program is to use the "Check for Updates" button at the top of the program:<text:line-break/></text:p>
      <text:p text:style-name="Text_20_body"><draw:frame draw:style-name="media" draw:name="0" text:anchor-type="as-char" draw:z-index="0" svg:width="7.3025cm" svg:height="6.7733333333333cm"><draw:image xlink:href="Pictures/095b9795f7071c535ba5e0b37514f93b.png" xlink:type="simple" xlink:show="embed" xlink:actuate="onLoad"/></draw:frame></text:p>
      <text:p text:style-name="Text_20_body">The download should start automatically.  You will see a progress window during the download:</text:p>
      <text:p text:style-name="Text_20_body"><draw:frame draw:style-name="media" draw:name="1" text:anchor-type="as-char" draw:z-index="1" svg:width="9.921875cm" svg:height="6.35cm"><draw:image xlink:href="Pictures/d81535159d9161dbe91c3259ed630b5a.png" xlink:type="simple" xlink:show="embed" xlink:actuate="onLoad"/></draw:frame></text:p>
      <text:p text:style-name="Text_20_body">When the download finishes you will see the following window.  Click the [OK] button:</text:p>
      <text:p text:style-name="Text_20_body"><draw:frame draw:style-name="media" draw:name="2" text:anchor-type="as-char" draw:z-index="2" svg:width="10.742083333333cm" svg:height="3.8629166666667cm"><draw:image xlink:href="Pictures/f871806dc0cbf914976748f131aa3a8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install:update</dc:title>
  </office:meta>
</office:document-meta>
</file>