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1cdd1b17f8deb4c35e7c5613190a0c.png"/>
  <manifest:file-entry manifest:media-type="image/png" manifest:full-path="Pictures/a1a1334751a1c675122990f84f01206c.png"/>
  <manifest:file-entry manifest:media-type="image/png" manifest:full-path="Pictures/2e99c741d20e44a8fbd4b3c57fb41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install:transfer_files"/><text:bookmark-start text:name="__RefHeading___transfer_files_from_another_computer_1"/><text:bookmark-start text:name="transfer_files_from_another_computer"/>Transfer Files From Another Computer<text:bookmark-end text:name="__RefHeading___transfer_files_from_another_computer_1"/><text:bookmark-end text:name="transfer_files_from_another_computer"/></text:h>
      <text:p text:style-name="Text_20_body">If you acquire a new computer or are transferring data to a new tax collector, you should follow these steps to ensure a smooth transition.  </text:p>
      <text:p text:style-name="Text_20_body">Your data is stored in a folder named "TaxCollection" in the Documents folder.</text:p>
      <text:list text:style-name="Numbering_20_1" text:continue-numbering="false">
        <text:list-item>
          <text:p text:style-name="Numbering_20_1_Content_First"> Copy the "TaxCollection" folder from your old computer to a flash drive or external drive.</text:p>
        </text:list-item>
        <text:list-item>
          <text:p text:style-name="Numbering_20_1_Content_Last"> Copy the "TaxCollection" folder from your flash drive or external drive to your new computer's "Documents" folder.</text:p>
        </text:list-item>
      </text:list>
      <text:p text:style-name="Text_20_body">That's it!  If you're not sure how to do the above steps, read below for a step-by-step breakdown of the process with screenshots.</text:p>
      <text:p text:style-name="Horizontal_20_Line"/>
      <text:h text:style-name="Heading_20_2" text:outline-level="2"><text:bookmark-start text:name="__RefHeading___step-by-step_with_screenshots_2"/><text:bookmark-start text:name="step-by-step_with_screenshots"/>Step-by-Step with Screenshots<text:bookmark-end text:name="__RefHeading___step-by-step_with_screenshots_2"/><text:bookmark-end text:name="step-by-step_with_screenshots"/></text:h>
      <text:h text:style-name="Heading_20_3" text:outline-level="3"><text:bookmark-start text:name="__RefHeading___copy_from_old_computer_to_flash_drive_3"/><text:bookmark-start text:name="copy_from_old_computer_to_flash_drive"/>Copy from Old Computer to Flash Drive<text:bookmark-end text:name="__RefHeading___copy_from_old_computer_to_flash_drive_3"/><text:bookmark-end text:name="copy_from_old_computer_to_flash_drive"/></text:h>
      <text:list text:style-name="Numbering_20_1" text:continue-numbering="false">
        <text:list-item>
          <text:p text:style-name="Numbering_20_1_Content_First"> Open File Explorer on old computer by <text:span text:style-name="Strong_20_Emphasis">right-clicking</text:span> the Windows Start button and choosing "File Explorer"<text:line-break/><draw:frame draw:style-name="media" draw:name="0" text:anchor-type="as-char" draw:z-index="0" svg:width="5.2916666666667cm" style:rel-width="100%" svg:height="3.9506278538813cm" style:rel-height="scale"><draw:image xlink:href="Pictures/721cdd1b17f8deb4c35e7c5613190a0c.png" xlink:type="simple" xlink:show="embed" xlink:actuate="onLoad"/></draw:frame></text:p>
        </text:list-item>
        <text:list-item>
          <text:p text:style-name="Numbering_20_1_Content"> On the left sidebar, scroll down and double-click "This PC", then double-click the "Documents" folder</text:p>
          <text:list text:style-name="List_20_1">
            <text:list-item>
              <text:p text:style-name="List_20_1_Content"> There should be a sub-folder named "TaxCollection" here<text:line-break/><draw:frame draw:style-name="media" draw:name="1" text:anchor-type="as-char" draw:z-index="1" svg:width="5.2916666666667cm" style:rel-width="100%" svg:height="3.2315521628499cm" style:rel-height="scale"><draw:image xlink:href="Pictures/a1a1334751a1c675122990f84f01206c.png" xlink:type="simple" xlink:show="embed" xlink:actuate="onLoad"/></draw:frame></text:p>
            </text:list-item>
          </text:list>
        </text:list-item>
        <text:list-item>
          <text:p text:style-name="Numbering_20_1_Content"> Right-click the <text:span text:style-name="Strong_20_Emphasis">TaxCollection</text:span> folder and choose "Copy"</text:p>
        </text:list-item>
        <text:list-item>
          <text:p text:style-name="Numbering_20_1_Content"> Double-click "This PC" in the left sidebar</text:p>
          <text:list text:style-name="List_20_1">
            <text:list-item>
              <text:p text:style-name="List_20_1_Content"> Your flash drive or external drive should appear (plug it in if it's not already plugged in)</text:p>
            </text:list-item>
          </text:list>
        </text:list-item>
        <text:list-item>
          <text:p text:style-name="Numbering_20_1_Content"> Double-click on your flash drive in the "Devices and drives" section to open your flash drive</text:p>
        </text:list-item>
        <text:list-item>
          <text:p text:style-name="Numbering_20_1_Content_Last"> Click on the "Home" tab at the top of the screen then click "Paste"<text:line-break/><draw:frame draw:style-name="media" draw:name="2" text:anchor-type="as-char" draw:z-index="2" svg:width="5.2916666666667cm" style:rel-width="100%" svg:height="2.8278860856269cm" style:rel-height="scale"><draw:image xlink:href="Pictures/2e99c741d20e44a8fbd4b3c57fb41d0f.png" xlink:type="simple" xlink:show="embed" xlink:actuate="onLoad"/></draw:frame></text:p>
        </text:list-item>
      </text:list>
      <text:h text:style-name="Heading_20_3" text:outline-level="3"><text:bookmark-start text:name="__RefHeading___copy_from_flash_drive_to_new_computer_4"/><text:bookmark-start text:name="copy_from_flash_drive_to_new_computer"/>Copy from Flash Drive to New Computer<text:bookmark-end text:name="__RefHeading___copy_from_flash_drive_to_new_computer_4"/><text:bookmark-end text:name="copy_from_flash_drive_to_new_computer"/></text:h>
      <text:list text:style-name="Numbering_20_1" text:continue-numbering="false">
        <text:list-item>
          <text:p text:style-name="Numbering_20_1_Content_First"> Open File Explorer on new computer by <text:span text:style-name="Strong_20_Emphasis">right-clicking</text:span> the Windows Start button and choosing "File Explorer"<text:line-break/><draw:frame draw:style-name="media" draw:name="3" text:anchor-type="as-char" draw:z-index="3" svg:width="5.2916666666667cm" style:rel-width="100%" svg:height="3.9506278538813cm" style:rel-height="scale"><draw:image xlink:href="Pictures/721cdd1b17f8deb4c35e7c5613190a0c.png" xlink:type="simple" xlink:show="embed" xlink:actuate="onLoad"/></draw:frame></text:p>
        </text:list-item>
        <text:list-item>
          <text:p text:style-name="Numbering_20_1_Content"> On the left sidebar, scroll down and double-click "This PC"</text:p>
          <text:list text:style-name="List_20_1">
            <text:list-item>
              <text:p text:style-name="List_20_1_Content"> Your flash drive or external drive should appear (plug it in if it's not already plugged in)</text:p>
            </text:list-item>
          </text:list>
        </text:list-item>
        <text:list-item>
          <text:p text:style-name="Numbering_20_1_Content"> Double-click on your flash drive in the "Devices and drives" section to open your flash drive</text:p>
        </text:list-item>
        <text:list-item>
          <text:p text:style-name="Numbering_20_1_Content"> Right-click the <text:span text:style-name="Strong_20_Emphasis">TaxCollection</text:span> folder and choose "Copy"</text:p>
        </text:list-item>
        <text:list-item>
          <text:p text:style-name="Numbering_20_1_Content"> Double-click "This PC" in the left sidebar, then double-click the "Documents" folder</text:p>
        </text:list-item>
        <text:list-item>
          <text:p text:style-name="Numbering_20_1_Content"> Click on the "Home" tab at the top of the screen then click "Paste"<text:line-break/><draw:frame draw:style-name="media" draw:name="4" text:anchor-type="as-char" draw:z-index="4" svg:width="5.2916666666667cm" style:rel-width="100%" svg:height="2.8278860856269cm" style:rel-height="scale"><draw:image xlink:href="Pictures/2e99c741d20e44a8fbd4b3c57fb41d0f.png" xlink:type="simple" xlink:show="embed" xlink:actuate="onLoad"/></draw:frame></text:p>
        </text:list-item>
        <text:list-item>
          <text:p text:style-name="Numbering_20_1_Content_Last"> There should now be a sub-folder named <text:span text:style-name="Strong_20_Emphasis">TaxCollection</text:span> here<text:line-break/><draw:frame draw:style-name="media" draw:name="5" text:anchor-type="as-char" draw:z-index="5" svg:width="5.2916666666667cm" style:rel-width="100%" svg:height="3.2315521628499cm" style:rel-height="scale"><draw:image xlink:href="Pictures/a1a1334751a1c675122990f84f01206c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54:13</meta:creation-date>
    <dc:creator>Generated</dc:creator>
    <dc:date>2026-09-14T17::54:13</dc:date>
    <dc:language>en-US</dc:language>
    <meta:editing-cycles>1</meta:editing-cycles>
    <meta:editing-duration>PT0S</meta:editing-duration>
    <dc:title>tax_coll:install:transfer_files</dc:title>
  </office:meta>
</office:document-meta>
</file>