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56939d71123938ef69e81e9cea2a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get_year_and_twpboro_form"/><text:bookmark-start text:name="__RefHeading___get_year_and_twpboro_1"/><text:bookmark-start text:name="get_year_and_twpboro"/>Get Year and Twp/Boro<text:bookmark-end text:name="__RefHeading___get_year_and_twpboro_1"/><text:bookmark-end text:name="get_year_and_twpboro"/></text:h>
      <text:p text:style-name="Text_20_body"><draw:frame draw:style-name="media" draw:name="0" text:anchor-type="as-char" draw:z-index="0" svg:width="10.583333333333cm" svg:height="9.4902190923318cm"><draw:image xlink:href="Pictures/4756939d71123938ef69e81e9cea2a2d.png" xlink:type="simple" xlink:show="embed" xlink:actuate="onLoad"/></draw:frame></text:p>
      <text:h text:style-name="Heading_20_3" text:outline-level="3"><text:bookmark-start text:name="__RefHeading___year_2"/><text:bookmark-start text:name="year"/>Year<text:bookmark-end text:name="__RefHeading___year_2"/><text:bookmark-end text:name="year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istrict_3"/><text:bookmark-start text:name="district"/>District<text:bookmark-end text:name="__RefHeading___district_3"/><text:bookmark-end text:name="district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auxiliary_file_4"/><text:bookmark-start text:name="auxiliary_file"/>Auxiliary File<text:bookmark-end text:name="__RefHeading___auxiliary_file_4"/><text:bookmark-end text:name="auxiliary_file"/></text:h>
      <text:p text:style-name="Text_20_body"><text:a xlink:type="simple" xlink:href="https://grandjean.net/wiki/todo" text:style-name="Internet_20_link" text:visited-style-name="Visited_20_Internet_20_Link">tod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0:43</meta:creation-date>
    <dc:creator>Generated</dc:creator>
    <dc:date>2026-09-08T15::40:43</dc:date>
    <dc:language>en-US</dc:language>
    <meta:editing-cycles>1</meta:editing-cycles>
    <meta:editing-duration>PT0S</meta:editing-duration>
    <dc:title>tax_coll:get_year_and_twpboro_form</dc:title>
  </office:meta>
</office:document-meta>
</file>