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72f8c1e8e24532976e9d5bf2380a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get_dates_form"/><text:bookmark-start text:name="__RefHeading___get_dates_1"/><text:bookmark-start text:name="get_dates"/>Get Dates<text:bookmark-end text:name="__RefHeading___get_dates_1"/><text:bookmark-end text:name="get_dates"/></text:h>
      <text:p text:style-name="Text_20_body"><draw:frame draw:style-name="media" draw:name="0" text:anchor-type="as-char" draw:z-index="0" svg:width="10.583333333333cm" svg:height="9.0430359937402cm"><draw:image xlink:href="Pictures/a172f8c1e8e24532976e9d5bf2380a0c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for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for the reports nee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9:02</meta:creation-date>
    <dc:creator>Generated</dc:creator>
    <dc:date>2026-09-08T17::59:02</dc:date>
    <dc:language>en-US</dc:language>
    <meta:editing-cycles>1</meta:editing-cycles>
    <meta:editing-duration>PT0S</meta:editing-duration>
    <dc:title>tax_coll:get_dates_form</dc:title>
  </office:meta>
</office:document-meta>
</file>