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8f1955d592fac84e6a7a838b990f8.png"/>
  <manifest:file-entry manifest:media-type="image/png" manifest:full-path="Pictures/f884894c8fa23436ce0b0a7640dbc6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collection_totals_report"/><text:bookmark-start text:name="__RefHeading___collection_totals_1"/><text:bookmark-start text:name="collection_totals"/>Collection Totals<text:bookmark-end text:name="__RefHeading___collection_totals_1"/><text:bookmark-end text:name="collection_totals"/></text:h>
      <text:p text:style-name="Text_20_body"><draw:frame draw:style-name="media" draw:name="0" text:anchor-type="as-char" draw:z-index="0" svg:width="10.583333333333cm" svg:height="8.3994708994709cm"><draw:image xlink:href="Pictures/5b88f1955d592fac84e6a7a838b990f8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for the record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for the records needed.</text:p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Enter the tax type of the records needed:</text:p>
      <text:list text:style-name="List_20_1" text:continue-numbering="false">
        <text:list-item>
          <text:p text:style-name="List_20_1_Content_First"> County</text:p>
        </text:list-item>
        <text:list-item>
          <text:p text:style-name="List_20_1_Content"> Municipal</text:p>
        </text:list-item>
        <text:list-item>
          <text:p text:style-name="List_20_1_Content_Last"> School</text:p>
        </text:list-item>
      </text:list>
      <text:p text:style-name="Text_20_body"><draw:frame draw:style-name="media" draw:name="1" text:anchor-type="as-char" draw:z-index="1" svg:width="10.583333333333cm" svg:height="3.3510733452594cm"><draw:image xlink:href="Pictures/f884894c8fa23436ce0b0a7640dbc64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5:07</meta:creation-date>
    <dc:creator>Generated</dc:creator>
    <dc:date>2026-09-08T15::35:07</dc:date>
    <dc:language>en-US</dc:language>
    <meta:editing-cycles>1</meta:editing-cycles>
    <meta:editing-duration>PT0S</meta:editing-duration>
    <dc:title>tax_coll:collection_totals_report</dc:title>
  </office:meta>
</office:document-meta>
</file>