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59aec24b0b93b2d1ca23f5bda2ec2e.jpg"/>
  <manifest:file-entry manifest:media-type="image/jpeg" manifest:full-path="Pictures/365e8981b37ac5ee554aa713ab440227.jpg"/>
  <manifest:file-entry manifest:media-type="image/jpeg" manifest:full-path="Pictures/d42086c238cd6414e31c7b8b6ec19dc7.jpg"/>
  <manifest:file-entry manifest:media-type="image/jpeg" manifest:full-path="Pictures/462345dde05cb4d4c703cd894b656549.jpg"/>
  <manifest:file-entry manifest:media-type="image/jpeg" manifest:full-path="Pictures/836632aa9673accbe688a0cba51f9358.jpg"/>
  <manifest:file-entry manifest:media-type="image/jpeg" manifest:full-path="Pictures/59f0539b1c5f47d34ab7182298a4b715.jpg"/>
  <manifest:file-entry manifest:media-type="image/jpeg" manifest:full-path="Pictures/125a5d147b8e0c3e6c521d314d6c8898.jpg"/>
  <manifest:file-entry manifest:media-type="image/jpeg" manifest:full-path="Pictures/05fd47264b6783b05f11aa8a0ad030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bulkpmtimport_form"/><text:bookmark-start text:name="__RefHeading___bulk_import_form_1"/><text:bookmark-start text:name="bulk_import_form"/>Bulk Import Form<text:bookmark-end text:name="__RefHeading___bulk_import_form_1"/><text:bookmark-end text:name="bulk_import_form"/></text:h>
      <text:p text:style-name="Text_20_body"><draw:frame draw:style-name="media" draw:name="0" text:anchor-type="as-char" draw:z-index="0" svg:width="21.166666666667cm" style:rel-width="100%" svg:height="12.162521815009cm" style:rel-height="scale"><draw:image xlink:href="Pictures/9759aec24b0b93b2d1ca23f5bda2ec2e.jpg" xlink:type="simple" xlink:show="embed" xlink:actuate="onLoad"/></draw:frame></text:p>
      <text:h text:style-name="Heading_20_3" text:outline-level="3"><text:bookmark-start text:name="__RefHeading___select_new_file_2"/><text:bookmark-start text:name="select_new_file"/>Select New File<text:bookmark-end text:name="__RefHeading___select_new_file_2"/><text:bookmark-end text:name="select_new_file"/></text:h>
      <text:p text:style-name="Text_20_body">Click [Browse…] to choose a different electronic file. If you have a .csv file, you can change the file type via the drop-down in file explorer.<text:line-break/>
<draw:frame draw:style-name="media" draw:name="1" text:anchor-type="as-char" draw:z-index="1" svg:width="6.6145833333333cm" style:rel-width="100%" svg:height="1.935117464539cm" style:rel-height="scale"><draw:image xlink:href="Pictures/365e8981b37ac5ee554aa713ab440227.jpg" xlink:type="simple" xlink:show="embed" xlink:actuate="onLoad"/></draw:frame></text:p>
      <text:h text:style-name="Heading_20_3" text:outline-level="3"><text:bookmark-start text:name="__RefHeading___file_has_header_row_3"/><text:bookmark-start text:name="file_has_header_row"/>File Has Header Row<text:bookmark-end text:name="__RefHeading___file_has_header_row_3"/><text:bookmark-end text:name="file_has_header_row"/></text:h>
      <text:p text:style-name="Text_20_body"><draw:frame draw:style-name="media" draw:name="2" text:anchor-type="as-char" draw:z-index="2" svg:width="5.2916666666667cm" style:rel-width="100%" svg:height="0.79375cm" style:rel-height="scale"><draw:image xlink:href="Pictures/d42086c238cd6414e31c7b8b6ec19dc7.jpg" xlink:type="simple" xlink:show="embed" xlink:actuate="onLoad"/></draw:frame><text:line-break/>
Checking this box will remove the first row in the file during the import process. This is to handle electronic files that have a "header" row.<text:line-break/>
<text:line-break/>
For example:</text:p>
      <text:list text:style-name="List_20_1" text:continue-numbering="false">
        <text:list-item>
          <text:p text:style-name="LastListParagraph_List_20_1_Content_First"> CtlNumber,PaidBy,Bill,PaymentAmount</text:p>
        </text:list-item>
      </text:list>
      <text:p text:style-name="Text_20_body">Would be examples of column names if a file had a "header row."</text:p>
      <text:p text:style-name="Text_20_body">If in doubt, you can see how checking/unchecking the box will affect the options in the identifier combo boxes. If you don't see any header row, you can leave this box unchecked.</text:p>
      <text:h text:style-name="Heading_20_3" text:outline-level="3"><text:bookmark-start text:name="__RefHeading___identifier_type_4"/><text:bookmark-start text:name="identifier_type"/>Identifier Type<text:bookmark-end text:name="__RefHeading___identifier_type_4"/><text:bookmark-end text:name="identifier_type"/></text:h>
      <text:p text:style-name="Text_20_body"><draw:frame draw:style-name="media" draw:name="3" text:anchor-type="as-char" draw:z-index="3" svg:width="6.6145833333333cm" style:rel-width="100%" svg:height="2.5905022179975cm" style:rel-height="scale"><draw:image xlink:href="Pictures/462345dde05cb4d4c703cd894b656549.jpg" xlink:type="simple" xlink:show="embed" xlink:actuate="onLoad"/></draw:frame><text:line-break/>
Based on what you see in the data file, choose one of the three identifier "types" to match on:</text:p>
      <text:list text:style-name="Numbering_20_1" text:continue-numbering="false">
        <text:list-item>
          <text:p text:style-name="Numbering_20_1_Content_First"> Bill Number</text:p>
        </text:list-item>
        <text:list-item>
          <text:p text:style-name="Numbering_20_1_Content"> Control Number</text:p>
        </text:list-item>
        <text:list-item>
          <text:p text:style-name="Numbering_20_1_Content_Last"> Tax Map/Parcel ID</text:p>
        </text:list-item>
      </text:list>
      <text:h text:style-name="Heading_20_3" text:outline-level="3"><text:bookmark-start text:name="__RefHeading___check_number_5"/><text:bookmark-start text:name="check_number"/>Check Number<text:bookmark-end text:name="__RefHeading___check_number_5"/><text:bookmark-end text:name="check_number"/></text:h>
      <text:p text:style-name="Text_20_body"><draw:frame draw:style-name="media" draw:name="4" text:anchor-type="as-char" draw:z-index="4" svg:width="6.6145833333333cm" style:rel-width="100%" svg:height="1.0773753156566cm" style:rel-height="scale"><draw:image xlink:href="Pictures/836632aa9673accbe688a0cba51f9358.jpg" xlink:type="simple" xlink:show="embed" xlink:actuate="onLoad"/></draw:frame><text:line-break/>
Enter the check number for the payments you are importing (separate with commas if multiple checks for one file)</text:p>
      <text:h text:style-name="Heading_20_3" text:outline-level="3"><text:bookmark-start text:name="__RefHeading___selecting_identifying_information_6"/><text:bookmark-start text:name="selecting_identifying_information"/>Selecting Identifying Information<text:bookmark-end text:name="__RefHeading___selecting_identifying_information_6"/><text:bookmark-end text:name="selecting_identifying_information"/></text:h>
      <text:p text:style-name="Text_20_body">The identifying information is necessary to import the payments. This helps link the electronic file information to the data in <text:span text:style-name="Emphasis">TaxColl2k</text:span>.</text:p>
      <text:h text:style-name="Heading_20_4" text:outline-level="4"><text:bookmark-start text:name="__RefHeading___identifier_7"/><text:bookmark-start text:name="identifier"/>Identifier<text:bookmark-end text:name="__RefHeading___identifier_7"/><text:bookmark-end text:name="identifier"/></text:h>
      <text:p text:style-name="Text_20_body"><draw:frame draw:style-name="media" draw:name="5" text:anchor-type="as-char" draw:z-index="5" svg:width="6.6145833333333cm" style:rel-width="100%" svg:height="3.0093374624625cm" style:rel-height="scale"><draw:image xlink:href="Pictures/59f0539b1c5f47d34ab7182298a4b715.jpg" xlink:type="simple" xlink:show="embed" xlink:actuate="onLoad"/></draw:frame><text:line-break/>
This should be either a:</text:p>
      <text:list text:style-name="List_20_1" text:continue-numbering="false">
        <text:list-item>
          <text:p text:style-name="List_20_1_Content_First"> Bill Number</text:p>
        </text:list-item>
        <text:list-item>
          <text:p text:style-name="List_20_1_Content"> Control Number</text:p>
        </text:list-item>
        <text:list-item>
          <text:p text:style-name="List_20_1_Content_Last"> Tax Map/Parcel ID</text:p>
        </text:list-item>
      </text:list>
      <text:p text:style-name="Text_20_body"><text:span text:style-name="Strong_20_Emphasis">Make sure</text:span> to identify the data correctly using the "Identifier Type" dropdown above the "Check Number" field.</text:p>
      <text:h text:style-name="Heading_20_4" text:outline-level="4"><text:bookmark-start text:name="__RefHeading___pmt_amt_8"/><text:bookmark-start text:name="pmt_amt"/>Pmt Amt<text:bookmark-end text:name="__RefHeading___pmt_amt_8"/><text:bookmark-end text:name="pmt_amt"/></text:h>
      <text:p text:style-name="Text_20_body"><draw:frame draw:style-name="media" draw:name="6" text:anchor-type="as-char" draw:z-index="6" svg:width="6.6145833333333cm" style:rel-width="100%" svg:height="3.6441454475309cm" style:rel-height="scale"><draw:image xlink:href="Pictures/125a5d147b8e0c3e6c521d314d6c8898.jpg" xlink:type="simple" xlink:show="embed" xlink:actuate="onLoad"/></draw:frame><text:line-break/>
Identify the column using the sample data that most likely is the Payment Amount of the bills.</text:p>
      <text:h text:style-name="Heading_20_4" text:outline-level="4"><text:bookmark-start text:name="__RefHeading___owner_name_9"/><text:bookmark-start text:name="owner_name"/>Owner Name<text:bookmark-end text:name="__RefHeading___owner_name_9"/><text:bookmark-end text:name="owner_name"/></text:h>
      <text:p text:style-name="Text_20_body"><draw:frame draw:style-name="media" draw:name="7" text:anchor-type="as-char" draw:z-index="7" svg:width="6.6145833333333cm" style:rel-width="100%" svg:height="3.2785326086957cm" style:rel-height="scale"><draw:image xlink:href="Pictures/05fd47264b6783b05f11aa8a0ad030ca.jpg" xlink:type="simple" xlink:show="embed" xlink:actuate="onLoad"/></draw:frame><text:line-break/>
While not mandatory to select, try to identify using the sample data what is most likely the owner name column</text:p>
      <text:h text:style-name="Heading_20_3" text:outline-level="3"><text:bookmark-start text:name="__RefHeading___import_payments_10"/><text:bookmark-start text:name="import_payments"/>Import Payments<text:bookmark-end text:name="__RefHeading___import_payments_10"/><text:bookmark-end text:name="import_pay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50:52</meta:creation-date>
    <dc:creator>Generated</dc:creator>
    <dc:date>2026-09-08T17::50:52</dc:date>
    <dc:language>en-US</dc:language>
    <meta:editing-cycles>1</meta:editing-cycles>
    <meta:editing-duration>PT0S</meta:editing-duration>
    <dc:title>tax_coll:bulkpmtimport_form</dc:title>
  </office:meta>
</office:document-meta>
</file>