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88f1955d592fac84e6a7a838b990f8.png"/>
  <manifest:file-entry manifest:media-type="image/png" manifest:full-path="Pictures/03dfb6f501488714083b8e6731f58f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assessment_report"/><text:bookmark-start text:name="__RefHeading___assessment_report_1"/><text:bookmark-start text:name="assessment_report"/>Assessment Report<text:bookmark-end text:name="__RefHeading___assessment_report_1"/><text:bookmark-end text:name="assessment_report"/></text:h>
      <text:h text:style-name="Heading_20_2" text:outline-level="2"><text:bookmark-start text:name="__RefHeading___running_the_report_2"/><text:bookmark-start text:name="running_the_report"/>Running the Report<text:bookmark-end text:name="__RefHeading___running_the_report_2"/><text:bookmark-end text:name="running_the_report"/></text:h>
      <text:p text:style-name="Text_20_body"><draw:frame draw:style-name="media" draw:name="0" text:anchor-type="as-char" draw:z-index="0" svg:width="10.583333333333cm" svg:height="8.3994708994709cm"><draw:image xlink:href="Pictures/5b88f1955d592fac84e6a7a838b990f8.png" xlink:type="simple" xlink:show="embed" xlink:actuate="onLoad"/></draw:frame></text:p>
      <text:h text:style-name="Heading_20_3" text:outline-level="3"><text:bookmark-start text:name="__RefHeading___start_date_3"/><text:bookmark-start text:name="start_date"/>Start Date<text:bookmark-end text:name="__RefHeading___start_date_3"/><text:bookmark-end text:name="start_date"/></text:h>
      <text:p text:style-name="Text_20_body">Enter the start date for the records needed.</text:p>
      <text:h text:style-name="Heading_20_3" text:outline-level="3"><text:bookmark-start text:name="__RefHeading___end_date_4"/><text:bookmark-start text:name="end_date"/>End Date<text:bookmark-end text:name="__RefHeading___end_date_4"/><text:bookmark-end text:name="end_date"/></text:h>
      <text:p text:style-name="Text_20_body">Enter the end date for the records needed.</text:p>
      <text:h text:style-name="Heading_20_3" text:outline-level="3"><text:bookmark-start text:name="__RefHeading___export_drive_5"/><text:bookmark-start text:name="export_drive"/>Export Drive<text:bookmark-end text:name="__RefHeading___export_drive_5"/><text:bookmark-end text:name="export_drive"/></text:h>
      <text:p text:style-name="Text_20_body">Enter a location for files to be exported to.</text:p>
      <text:list text:style-name="List_20_1" text:continue-numbering="false">
        <text:list-item>
          <text:p text:style-name="List_20_1_Content_First"> Tax Year Report</text:p>
        </text:list-item>
        <text:list-item>
          <text:p text:style-name="List_20_1_Content_Last"> C</text:p>
        </text:list-item>
      </text:list>
      <text:h text:style-name="Heading_20_3" text:outline-level="3"><text:bookmark-start text:name="__RefHeading___print_reportable_changes_only_6"/><text:bookmark-start text:name="print_reportable_changes_only"/>Print Reportable Changes Only<text:bookmark-end text:name="__RefHeading___print_reportable_changes_only_6"/><text:bookmark-end text:name="print_reportable_changes_only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2" text:outline-level="2"><text:bookmark-start text:name="__RefHeading___report_contents_7"/><text:bookmark-start text:name="report_contents"/>Report Contents<text:bookmark-end text:name="__RefHeading___report_contents_7"/><text:bookmark-end text:name="report_contents"/></text:h>
      <text:p text:style-name="Text_20_body"><draw:frame draw:style-name="media" draw:name="1" text:anchor-type="as-char" draw:z-index="1" svg:width="10.583333333333cm" svg:height="4.4228855721393cm"><draw:image xlink:href="Pictures/03dfb6f501488714083b8e6731f58ff4.png" xlink:type="simple" xlink:show="embed" xlink:actuate="onLoad"/></draw:frame></text:p>
      <text:h text:style-name="Heading_20_3" text:outline-level="3"><text:bookmark-start text:name="__RefHeading___district_8"/><text:bookmark-start text:name="district"/>District<text:bookmark-end text:name="__RefHeading___district_8"/><text:bookmark-end text:name="district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type_9"/><text:bookmark-start text:name="type"/>Type<text:bookmark-end text:name="__RefHeading___type_9"/><text:bookmark-end text:name="type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misc_10"/><text:bookmark-start text:name="misc"/>Misc<text:bookmark-end text:name="__RefHeading___misc_10"/><text:bookmark-end text:name="misc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parcel_11"/><text:bookmark-start text:name="parcel"/>Parcel<text:bookmark-end text:name="__RefHeading___parcel_11"/><text:bookmark-end text:name="parcel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control_number_12"/><text:bookmark-start text:name="control_number"/>Control Number<text:bookmark-end text:name="__RefHeading___control_number_12"/><text:bookmark-end text:name="control_number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months_assessment_13"/><text:bookmark-start text:name="months_assessment"/>Months Assessment<text:bookmark-end text:name="__RefHeading___months_assessment_13"/><text:bookmark-end text:name="months_assessment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bill_14"/><text:bookmark-start text:name="bill"/>Bill:<text:bookmark-end text:name="__RefHeading___bill_14"/><text:bookmark-end text:name="bill"/></text:h>
      <text:p text:style-name="Text_20_body"><text:a xlink:type="simple" xlink:href="https://grandjean.net/wiki/todo" text:style-name="Internet_20_link" text:visited-style-name="Visited_20_Internet_20_Link">tod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33:45</meta:creation-date>
    <dc:creator>Generated</dc:creator>
    <dc:date>2026-09-08T15::33:45</dc:date>
    <dc:language>en-US</dc:language>
    <meta:editing-cycles>1</meta:editing-cycles>
    <meta:editing-duration>PT0S</meta:editing-duration>
    <dc:title>tax_coll:assessment_report</dc:title>
  </office:meta>
</office:document-meta>
</file>