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laim:reports_menu_form"/><text:bookmark-start text:name="__RefHeading___assr_data_by_name_1"/><text:bookmark-start text:name="assr_data_by_name"/>Assr Data By Name<text:bookmark-end text:name="__RefHeading___assr_data_by_name_1"/><text:bookmark-end text:name="assr_data_by_name"/></text:h>
      <text:p text:style-name="Text_20_body">This report prompts the user for an owner name, last name first with no punctuation.  It then produces a list of all the properties with an owner name that matches the one input by the user in the Assessment system.  As of 10/20/17 this report has only been implemented in the Wayne County version of the Tax Claim program.</text:p>
      <text:h text:style-name="Heading_20_1" text:outline-level="1"><text:bookmark-start text:name="__RefHeading___balances_by_name_2"/><text:bookmark-start text:name="balances_by_name"/>Balances By Name<text:bookmark-end text:name="__RefHeading___balances_by_name_2"/><text:bookmark-end text:name="balances_by_name"/></text:h>
      <text:p text:style-name="Text_20_body">This report prompts the user for an owner name, last name first with no punctua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2::32:47</meta:creation-date>
    <dc:creator>Generated</dc:creator>
    <dc:date>2026-09-16T12::32:47</dc:date>
    <dc:language>en-US</dc:language>
    <meta:editing-cycles>1</meta:editing-cycles>
    <meta:editing-duration>PT0S</meta:editing-duration>
    <dc:title>tax_claim:reports_menu_form</dc:title>
  </office:meta>
</office:document-meta>
</file>