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laim:credit_card_adams"/><text:bookmark-start text:name="__RefHeading___credit_card_payments_adams_1"/><text:bookmark-start text:name="credit_card_payments_adams"/>Credit Card Payments (Adams)<text:bookmark-end text:name="__RefHeading___credit_card_payments_adams_1"/><text:bookmark-end text:name="credit_card_payments_adam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x_claim:credit_card_adams</dc:title>
  </office:meta>
</office:document-meta>
</file>