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6915c959eb3f0d4a2439d98a91806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bidder_registration"/><text:bookmark-start text:name="__RefHeading___bidder_registration_1"/><text:bookmark-start text:name="bidder_registration"/>Bidder Registration<text:bookmark-end text:name="__RefHeading___bidder_registration_1"/><text:bookmark-end text:name="bidder_registration"/></text:h>
      <text:p text:style-name="Text_20_body">Due to the signing of Act 33 of 2021 into Tax Claim law, new legal guidelines exist concerning the bidder registration process. The full text can be read <text:a xlink:type="simple" xlink:href="https://www.legis.state.pa.us/cfdocs/legis/PN/Public/btCheck.cfm?txtType=PDF&amp;sessYr=2021&amp;sessInd=0&amp;billBody=H&amp;billTyp=B&amp;billNbr=0264&amp;pn=0235" text:style-name="Internet_20_link" text:visited-style-name="Visited_20_Internet_20_Link">here</text:a>.
<text:line-break/><text:line-break/>
These changes have been accounted for in the forms accessible through the "<text:a xlink:type="simple" xlink:href="https://grandjean.net/wiki/tax_claim/auction_menu_form" text:style-name="Internet_20_link" text:visited-style-name="Visited_20_Internet_20_Link">Auction Menu</text:a>." </text:p>
      <text:h text:style-name="Heading_20_2" text:outline-level="2"><text:bookmark-start text:name="__RefHeading___quick_start_guide_2"/><text:bookmark-start text:name="quick_start_guide"/>Quick Start Guide<text:bookmark-end text:name="__RefHeading___quick_start_guide_2"/><text:bookmark-end text:name="quick_start_guide"/></text:h>
      <text:list text:style-name="Numbering_20_1" text:continue-numbering="false">
        <text:list-item>
          <text:p text:style-name="Numbering_20_1_Content_First"> Click [Support Information]</text:p>
        </text:list-item>
        <text:list-item>
          <text:p text:style-name="Numbering_20_1_Content"> Click [Sale Info] <text:span text:style-name="Emphasis">(if sale info already exists for upcoming sale, skip to Step 5)</text:span></text:p>
        </text:list-item>
        <text:list-item>
          <text:p text:style-name="Numbering_20_1_Content"> Click [Add]</text:p>
        </text:list-item>
        <text:list-item>
          <text:p text:style-name="Numbering_20_1_Content"> Enter sale info:</text:p>
          <text:list text:style-name="List_20_1">
            <text:list-item>
              <text:p text:style-name="List_20_1_Content"> Sale Type</text:p>
            </text:list-item>
            <text:list-item>
              <text:p text:style-name="List_20_1_Content"> Year</text:p>
            </text:list-item>
            <text:list-item>
              <text:p text:style-name="List_20_1_Content"> Sale Number</text:p>
            </text:list-item>
            <text:list-item>
              <text:p text:style-name="List_20_1_Content"> Sale Date/Time </text:p>
            </text:list-item>
            <text:list-item>
              <text:p text:style-name="List_20_1_Content"> Notes about the sale (optional)</text:p>
            </text:list-item>
          </text:list>
        </text:list-item>
        <text:list-item>
          <text:p text:style-name="Numbering_20_1_Content"> Return to Main Menu and click [Auction Menu]</text:p>
        </text:list-item>
        <text:list-item>
          <text:p text:style-name="Numbering_20_1_Content"> Choose "Sale Date" from the dropdown</text:p>
        </text:list-item>
        <text:list-item>
          <text:p text:style-name="Numbering_20_1_Content_Last"> Click [Register Bidders] to open the form to <text:a xlink:type="simple" xlink:href="https://grandjean.net/wiki/tax_claim/register_bidders_form" text:style-name="Internet_20_link" text:visited-style-name="Visited_20_Internet_20_Link">start registering bidders</text:a></text:p>
        </text:list-item>
      </text:list>
      <text:p text:style-name="Text_20_body"><draw:frame draw:style-name="media" draw:name="0" text:anchor-type="as-char" draw:z-index="0" svg:width="15.875cm" svg:height="10.501923076923cm"><draw:image xlink:href="Pictures/746915c959eb3f0d4a2439d98a91806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49</meta:creation-date>
    <dc:creator>Generated</dc:creator>
    <dc:date>2026-09-13T13::29:49</dc:date>
    <dc:language>en-US</dc:language>
    <meta:editing-cycles>1</meta:editing-cycles>
    <meta:editing-duration>PT0S</meta:editing-duration>
    <dc:title>tax_claim:bidder_registration</dc:title>
  </office:meta>
</office:document-meta>
</file>