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auction_form"/><text:bookmark-start text:name="__RefHeading___auction_form_1"/><text:bookmark-start text:name="auction_form"/>Auction Form<text:bookmark-end text:name="__RefHeading___auction_form_1"/><text:bookmark-end text:name="auction_form"/></text:h>
      <text:h text:style-name="Heading_20_3" text:outline-level="3"><text:bookmark-start text:name="__RefHeading___looking_up_property_2"/><text:bookmark-start text:name="looking_up_property"/>Looking up Property<text:bookmark-end text:name="__RefHeading___looking_up_property_2"/><text:bookmark-end text:name="looking_up_property"/></text:h>
      <text:h text:style-name="Heading_20_3" text:outline-level="3"><text:bookmark-start text:name="__RefHeading___selecting_bidder_3"/><text:bookmark-start text:name="selecting_bidder"/>Selecting Bidder<text:bookmark-end text:name="__RefHeading___selecting_bidder_3"/><text:bookmark-end text:name="selecting_bidder"/></text:h>
      <text:h text:style-name="Heading_20_3" text:outline-level="3"><text:bookmark-start text:name="__RefHeading___entering_sale_price_4"/><text:bookmark-start text:name="entering_sale_price"/>Entering Sale Price<text:bookmark-end text:name="__RefHeading___entering_sale_price_4"/><text:bookmark-end text:name="entering_sale_price"/></text:h>
      <text:h text:style-name="Heading_20_3" text:outline-level="3"><text:bookmark-start text:name="__RefHeading___printing_auction_form_details_5"/><text:bookmark-start text:name="printing_auction_form_details"/>Printing Auction Form Details<text:bookmark-end text:name="__RefHeading___printing_auction_form_details_5"/><text:bookmark-end text:name="printing_auction_form_detai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52</meta:creation-date>
    <dc:creator>Generated</dc:creator>
    <dc:date>2026-09-08T17::12:52</dc:date>
    <dc:language>en-US</dc:language>
    <meta:editing-cycles>1</meta:editing-cycles>
    <meta:editing-duration>PT0S</meta:editing-duration>
    <dc:title>tax_claim:auction_form</dc:title>
  </office:meta>
</office:document-meta>
</file>