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users_form:editor"/><text:bookmark-start text:name="__RefHeading___editor_role_1"/><text:bookmark-start text:name="editor_role"/>Editor Role<text:bookmark-end text:name="__RefHeading___editor_role_1"/><text:bookmark-end text:name="editor_role"/></text:h>
      <text:p text:style-name="Text_20_body">An editor may add a policy, import a new policy document, or edit an existing polic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37:24</meta:creation-date>
    <dc:creator>Generated</dc:creator>
    <dc:date>2026-09-08T14::37:24</dc:date>
    <dc:language>en-US</dc:language>
    <meta:editing-cycles>1</meta:editing-cycles>
    <meta:editing-duration>PT0S</meta:editing-duration>
    <dc:title>pm:users_form:editor</dc:title>
  </office:meta>
</office:document-meta>
</file>