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3d41c53d3c8b97cae4617d16e884b0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user_security_report"/><text:bookmark-start text:name="__RefHeading___user_security_report_1"/><text:bookmark-start text:name="user_security_report"/>User Security Report<text:bookmark-end text:name="__RefHeading___user_security_report_1"/><text:bookmark-end text:name="user_security_report"/></text:h>
      <text:p text:style-name="Text_20_body">%fineprint{requires <text:a xlink:type="simple" xlink:href="https://grandjean.net/wiki/pm/users_form/administrator" text:style-name="Internet_20_link" text:visited-style-name="Visited_20_Internet_20_Link">Administrator Role</text:a>}%</text:p>
      <text:p text:style-name="Text_20_body">Lists all the users and their assigned roles.</text:p>
      <text:h text:style-name="Heading_20_2" text:outline-level="2"><text:bookmark-start text:name="__RefHeading___sample_report_2"/><text:bookmark-start text:name="sample_report"/>Sample Report<text:bookmark-end text:name="__RefHeading___sample_report_2"/><text:bookmark-end text:name="sample_report"/></text:h>
      <text:p text:style-name="Text_20_body"><draw:frame draw:style-name="media" draw:name="0" text:anchor-type="as-char" draw:z-index="0" svg:width="19.579166666667cm" style:rel-width="100%" svg:height="3.9422916666667cm" style:rel-height="scale"><draw:image xlink:href="Pictures/b3d41c53d3c8b97cae4617d16e884b02.png" xlink:type="simple" xlink:show="embed" xlink:actuate="onLoad"/></draw:frame></text:p>
      <text:h text:style-name="Heading_20_3" text:outline-level="3"><text:bookmark-start text:name="__RefHeading___fields_3"/><text:bookmark-start text:name="fields"/>Fields<text:bookmark-end text:name="__RefHeading___fields_3"/><text:bookmark-end text:name="fields"/></text:h>
      <text:h text:style-name="Heading_20_4" text:outline-level="4"><text:bookmark-start text:name="__RefHeading___user_name_4"/><text:bookmark-start text:name="user_name"/>User Name<text:bookmark-end text:name="__RefHeading___user_name_4"/><text:bookmark-end text:name="user_name"/></text:h>
      <text:p text:style-name="Text_20_body">The Windows login name of the user.  This is the name the user uses to log on to their computer.</text:p>
      <text:p text:style-name="Text_20_body">%fineprint{Appears in: <text:a xlink:type="simple" xlink:href="https://grandjean.net/wiki/pm/users_form" text:style-name="Internet_20_link" text:visited-style-name="Visited_20_Internet_20_Link">Users Form</text:a>, <text:a xlink:type="simple" xlink:href="#pm:user_security_report" text:style-name="Local_20_link" text:visited-style-name="Visited_20_Local_20_Link">User Security Report</text:a>}%</text:p>
      <text:h text:style-name="Heading_20_4" text:outline-level="4"><text:bookmark-start text:name="__RefHeading___display_name_5"/><text:bookmark-start text:name="display_name"/>Display Name<text:bookmark-end text:name="__RefHeading___display_name_5"/><text:bookmark-end text:name="display_name"/></text:h>
      <text:p text:style-name="Text_20_body">The user's name as it should be displayed on reports.  Generally, it is the user's first and last name.  For example, "John Smith".</text:p>
      <text:p text:style-name="Text_20_body">%fineprint{Appears in: <text:a xlink:type="simple" xlink:href="https://grandjean.net/wiki/pm/users_form" text:style-name="Internet_20_link" text:visited-style-name="Visited_20_Internet_20_Link">Users Form</text:a>, <text:a xlink:type="simple" xlink:href="https://grandjean.net/wiki/pm/review_by_user_report" text:style-name="Internet_20_link" text:visited-style-name="Visited_20_Internet_20_Link">Review by User Report</text:a>, <text:a xlink:type="simple" xlink:href="https://grandjean.net/wiki/pm/review_by_policy_report" text:style-name="Internet_20_link" text:visited-style-name="Visited_20_Internet_20_Link">Review by Policy Report</text:a>, <text:a xlink:type="simple" xlink:href="#pm:user_security_report" text:style-name="Local_20_link" text:visited-style-name="Visited_20_Local_20_Link">User Security Report</text:a>}%</text:p>
      <text:h text:style-name="Heading_20_4" text:outline-level="4"><text:bookmark-start text:name="__RefHeading___administrator_6"/><text:bookmark-start text:name="administrator"/>Administrator?<text:bookmark-end text:name="__RefHeading___administrator_6"/><text:bookmark-end text:name="administrator"/></text:h>
      <text:p text:style-name="Text_20_body">This box is checked if the user should have the role of an <text:a xlink:type="simple" xlink:href="https://grandjean.net/wiki/pm/users_form/administrator" text:style-name="Internet_20_link" text:visited-style-name="Visited_20_Internet_20_Link">Administrator</text:a>.</text:p>
      <text:p text:style-name="Text_20_body">%fineprint{Appears in: <text:a xlink:type="simple" xlink:href="https://grandjean.net/wiki/pm/users_form" text:style-name="Internet_20_link" text:visited-style-name="Visited_20_Internet_20_Link">Users Form</text:a>, <text:a xlink:type="simple" xlink:href="#pm:user_security_report" text:style-name="Local_20_link" text:visited-style-name="Visited_20_Local_20_Link">User Security Report</text:a>}%</text:p>
      <text:h text:style-name="Heading_20_4" text:outline-level="4"><text:bookmark-start text:name="__RefHeading___editor_7"/><text:bookmark-start text:name="editor"/>Editor?<text:bookmark-end text:name="__RefHeading___editor_7"/><text:bookmark-end text:name="editor"/></text:h>
      <text:p text:style-name="Text_20_body">This box is checked if the user should have the role of an <text:a xlink:type="simple" xlink:href="https://grandjean.net/wiki/pm/users_form/editor" text:style-name="Internet_20_link" text:visited-style-name="Visited_20_Internet_20_Link">Editor</text:a>.</text:p>
      <text:p text:style-name="Text_20_body">%fineprint{Appears in: <text:a xlink:type="simple" xlink:href="https://grandjean.net/wiki/pm/users_form" text:style-name="Internet_20_link" text:visited-style-name="Visited_20_Internet_20_Link">Users Form</text:a>, <text:a xlink:type="simple" xlink:href="#pm:user_security_report" text:style-name="Local_20_link" text:visited-style-name="Visited_20_Local_20_Link">User Security Report</text:a>}%</text:p>
      <text:h text:style-name="Heading_20_4" text:outline-level="4"><text:bookmark-start text:name="__RefHeading___reviewer_8"/><text:bookmark-start text:name="reviewer"/>Reviewer?<text:bookmark-end text:name="__RefHeading___reviewer_8"/><text:bookmark-end text:name="reviewer"/></text:h>
      <text:p text:style-name="Text_20_body">This box is checked if the user should have the role of a <text:a xlink:type="simple" xlink:href="https://grandjean.net/wiki/pm/users_form/reviewer" text:style-name="Internet_20_link" text:visited-style-name="Visited_20_Internet_20_Link">Reviewer</text:a>.</text:p>
      <text:p text:style-name="Text_20_body">%fineprint{Appears in: <text:a xlink:type="simple" xlink:href="https://grandjean.net/wiki/pm/users_form" text:style-name="Internet_20_link" text:visited-style-name="Visited_20_Internet_20_Link">Users Form</text:a>, <text:a xlink:type="simple" xlink:href="#pm:user_security_report" text:style-name="Local_20_link" text:visited-style-name="Visited_20_Local_20_Link">User Security Report</text:a>}%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m:user_security_report</dc:title>
  </office:meta>
</office:document-meta>
</file>