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bbca9d3da2e91d73febce5b7cbb7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table_of_contents_form"/><text:bookmark-start text:name="__RefHeading___table_of_contents_form_1"/><text:bookmark-start text:name="table_of_contents_form"/>Table of Contents Form<text:bookmark-end text:name="__RefHeading___table_of_contents_form_1"/><text:bookmark-end text:name="table_of_contents_form"/></text:h>
      <text:p text:style-name="Text_20_body"><draw:frame draw:style-name="media" draw:name="0" text:anchor-type="as-char" draw:z-index="0" svg:width="18.044583333333cm" style:rel-width="100%" svg:height="6.2177083333333cm" style:rel-height="scale"><draw:image xlink:href="Pictures/3bbbca9d3da2e91d73febce5b7cbb7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7:03</meta:creation-date>
    <dc:creator>Generated</dc:creator>
    <dc:date>2026-09-08T17::07:03</dc:date>
    <dc:language>en-US</dc:language>
    <meta:editing-cycles>1</meta:editing-cycles>
    <meta:editing-duration>PT0S</meta:editing-duration>
    <dc:title>pm:table_of_contents_form</dc:title>
  </office:meta>
</office:document-meta>
</file>