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7d3045525db19adbb97dacdc09c9a2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m:review_by_user_report"/><text:bookmark-start text:name="__RefHeading___review_by_user_report_1"/><text:bookmark-start text:name="review_by_user_report"/>Review by User Report<text:bookmark-end text:name="__RefHeading___review_by_user_report_1"/><text:bookmark-end text:name="review_by_user_report"/></text:h>
      <text:p text:style-name="Text_20_body"><draw:frame draw:style-name="media" draw:name="0" text:anchor-type="as-char" draw:z-index="0" svg:width="19.473333333333cm" style:rel-width="100%" svg:height="5.6885416666667cm" style:rel-height="scale"><draw:image xlink:href="Pictures/77d3045525db19adbb97dacdc09c9a28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m:review_by_user_report</dc:title>
  </office:meta>
</office:document-meta>
</file>