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52b74a877818966dfdc9f8be2188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view_by_policy_report"/><text:bookmark-start text:name="__RefHeading___review_by_policy_report_1"/><text:bookmark-start text:name="review_by_policy_report"/>Review by Policy Report<text:bookmark-end text:name="__RefHeading___review_by_policy_report_1"/><text:bookmark-end text:name="review_by_policy_report"/></text:h>
      <text:p text:style-name="Text_20_body"><draw:frame draw:style-name="media" draw:name="0" text:anchor-type="as-char" draw:z-index="0" svg:width="19.52625cm" style:rel-width="100%" svg:height="10.239375cm" style:rel-height="scale"><draw:image xlink:href="Pictures/a852b74a877818966dfdc9f8be218824.png" xlink:type="simple" xlink:show="embed" xlink:actuate="onLoad"/></draw:frame></text:p>
      <text:h text:style-name="Heading_20_2" text:outline-level="2"><text:bookmark-start text:name="__RefHeading___fields_2"/><text:bookmark-start text:name="fields"/>Fields<text:bookmark-end text:name="__RefHeading___fields_2"/><text:bookmark-end text:name="fields"/></text:h>
      <text:p text:style-name="Text_20_body">{section&gt;data_fields#title}}</text:p>
      <text:h text:style-name="Heading_20_3" text:outline-level="3"><text:bookmark-start text:name="__RefHeading___latest_change_3"/><text:bookmark-start text:name="latest_change"/>Latest Change<text:bookmark-end text:name="__RefHeading___latest_change_3"/><text:bookmark-end text:name="latest_change"/></text:h>
      <text:p text:style-name="Text_20_body">The date of the most recent change to the policy.  This field appears in reports and the <text:a xlink:type="simple" xlink:href="https://grandjean.net/wiki/pm/table_of_contents_form" text:style-name="Internet_20_link" text:visited-style-name="Visited_20_Internet_20_Link">Table of Contents Form</text:a>.  It is read-only.  This date represents the most recent Change Date from the policy's history.</text:p>
      <text:h text:style-name="Heading_20_3" text:outline-level="3"><text:bookmark-start text:name="__RefHeading___latest_required_change_4"/><text:bookmark-start text:name="latest_required_change"/>Latest Required Change<text:bookmark-end text:name="__RefHeading___latest_required_change_4"/><text:bookmark-end text:name="latest_required_change"/></text:h>
      <text:p text:style-name="Text_20_body">The date of the most recent change that users must review for a given policy.  This field appears in reports only.  It is read-only.  This date represents the most recent Change Date from the policy's history for changes marked as "Requires review."</text:p>
      <text:h text:style-name="Heading_20_3" text:outline-level="3"><text:bookmark-start text:name="__RefHeading___display_name_5"/><text:bookmark-start text:name="display_name"/>Display Name<text:bookmark-end text:name="__RefHeading___display_name_5"/><text:bookmark-end text:name="display_name"/></text:h>
      <text:p text:style-name="Text_20_body">The user's name as it should be displayed on reports.  Generally, it is the user's first and last name.  For example, "John Smith"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review_by_user_report" text:style-name="Internet_20_link" text:visited-style-name="Visited_20_Internet_20_Link">Review by User Report</text:a>, <text:a xlink:type="simple" xlink:href="#pm:review_by_policy_report" text:style-name="Local_20_link" text:visited-style-name="Visited_20_Local_20_Link">Review by Policy Report</text:a>, <text:a xlink:type="simple" xlink:href="https://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last_reviewed_6"/><text:bookmark-start text:name="last_reviewed"/>Last Reviewed<text:bookmark-end text:name="__RefHeading___last_reviewed_6"/><text:bookmark-end text:name="last_reviewed"/></text:h>
      <text:p text:style-name="Text_20_body">The date the user last reviewed a policy.  This information is saved when a user answers "YES" to the dialog box when <text:a xlink:type="simple" xlink:href="https://grandjean.net/wiki/pm/review_policy" text:style-name="Internet_20_link" text:visited-style-name="Visited_20_Internet_20_Link">Reviewing a Policy</text:a>.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p text:style-name="Text_20_body">The Notes highlight policy changes and policies that must be reviewed.  They are based on a user's most recent review of a policy compared to the latest change and the latest required chan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review_by_policy_report</dc:title>
  </office:meta>
</office:document-meta>
</file>