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a67350ff95991a99013ce3da595f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policy_review_form"/><text:bookmark-start text:name="__RefHeading___policy_review_form_1"/><text:bookmark-start text:name="policy_review_form"/>Policy Review Form<text:bookmark-end text:name="__RefHeading___policy_review_form_1"/><text:bookmark-end text:name="policy_review_form"/></text:h>
      <text:p text:style-name="Text_20_body">The policy review form asks whether you have finished reviewing a policy.  </text:p>
      <text:p text:style-name="Text_20_body">If you choose "YES", the date and time that you reviewed the policy will be saved for later review by an Administrator.</text:p>
      <text:p text:style-name="Text_20_body">If you choose "NO", the form closes and nothing is saved.</text:p>
      <text:p text:style-name="Text_20_body"><draw:frame draw:style-name="media" draw:name="0" text:anchor-type="as-char" draw:z-index="0" svg:width="8.41375cm" style:rel-width="100%" svg:height="7.7522916666667cm" style:rel-height="scale"><draw:image xlink:href="Pictures/a8a67350ff95991a99013ce3da595ff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40:07</meta:creation-date>
    <dc:creator>Generated</dc:creator>
    <dc:date>2026-09-08T14::40:07</dc:date>
    <dc:language>en-US</dc:language>
    <meta:editing-cycles>1</meta:editing-cycles>
    <meta:editing-duration>PT0S</meta:editing-duration>
    <dc:title>pm:policy_review_form</dc:title>
  </office:meta>
</office:document-meta>
</file>