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1a29c8568e1bdf6152ce20dc74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add_new_policy_form"/><text:bookmark-start text:name="__RefHeading___add_new_policy_form_1"/><text:bookmark-start text:name="add_new_policy_form"/>Add New Policy Form<text:bookmark-end text:name="__RefHeading___add_new_policy_form_1"/><text:bookmark-end text:name="add_new_policy_form"/></text:h>
      <text:p text:style-name="Text_20_body"><draw:frame draw:style-name="media" draw:name="Add New Policy Form Legend" text:anchor-type="as-char" draw:z-index="0" svg:width="9.8954166666667cm"><draw:text-box><text:p text:style-name="legendcenter"><draw:frame draw:style-name="media" draw:name="Add New Policy Form" text:anchor-type="as-char" draw:z-index="0" svg:width="9.8954166666667cm" svg:height="7.6464583333333cm"><draw:image xlink:href="Pictures/1b01a29c8568e1bdf6152ce20dc741b7.png" xlink:type="simple" xlink:show="embed" xlink:actuate="onLoad"/></draw:frame>Add New Policy Form</text:p></draw:text-box></draw:frame></text:p>
      <text:h text:style-name="Heading_20_2" text:outline-level="2"><text:bookmark-start text:name="__RefHeading___fields_2"/><text:bookmark-start text:name="fields"/>Fields<text:bookmark-end text:name="__RefHeading___fields_2"/><text:bookmark-end text:name="fields"/></text:h>
      <text:h text:style-name="Heading_20_3" text:outline-level="3"><text:bookmark-start text:name="__RefHeading___title_3"/><text:bookmark-start text:name="title"/>Title<text:bookmark-end text:name="__RefHeading___title_3"/><text:bookmark-end text:name="title"/></text:h>
      <text:p text:style-name="Text_20_body">The policy's title.</text:p>
      <text:p text:style-name="Text_20_body">%fineprint{Appears in: <text:a xlink:type="simple" xlink:href="https://grandjean.net/wiki/pm/table_of_contents_form" text:style-name="Internet_20_link" text:visited-style-name="Visited_20_Internet_20_Link">Table of Contents Form</text:a>, <text:a xlink:type="simple" xlink:href="#pm:add_new_policy_form" text:style-name="Local_20_link" text:visited-style-name="Visited_20_Local_20_Link">Add New Policy Form</text:a>, <text:a xlink:type="simple" xlink:href="https://grandjean.net/wiki/pm/policy_detail_form" text:style-name="Internet_20_link" text:visited-style-name="Visited_20_Internet_20_Link">Policy Detail Form</text:a>, <text:a xlink:type="simple" xlink:href="https://grandjean.net/wiki/pm/review_by_user_report" text:style-name="Internet_20_link" text:visited-style-name="Visited_20_Internet_20_Link">Review by User Report</text:a>, <text:a xlink:type="simple" xlink:href="https://grandjean.net/wiki/pm/review_by_policy_report" text:style-name="Internet_20_link" text:visited-style-name="Visited_20_Internet_20_Link">Review by Polic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add_new_policy_form</dc:title>
  </office:meta>
</office:document-meta>
</file>