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gitsync_config_test"/>Verifying profile-derived authorshi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ayground:gitsync_config_test</dc:title>
  </office:meta>
</office:document-meta>
</file>