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 style:width="481.89pt" style:rel-width="100%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notifier:create_custom_template"/><text:bookmark-start text:name="__RefHeading___create_a_custom_letter_template_1"/><text:bookmark-start text:name="create_a_custom_letter_template"/>Create a Custom Letter Template<text:bookmark-end text:name="__RefHeading___create_a_custom_letter_template_1"/><text:bookmark-end text:name="create_a_custom_letter_template"/></text:h>
      <text:list text:style-name="Numbering_20_1" text:continue-numbering="false">
        <text:list-item>
          <text:p text:style-name="Numbering_20_1_Content_First"> Click the [Templates] button in the ribbon at the top of the program window</text:p>
        </text:list-item>
        <text:list-item>
          <text:p text:style-name="Numbering_20_1_Content"> Enter a name for your template, like "Missing Door Violation", then click [OK]</text:p>
        </text:list-item>
        <text:list-item>
          <text:p text:style-name="Numbering_20_1_Content"> The <text:a xlink:type="simple" xlink:href="https://grandjean.net/wiki/notifier/letter_template_form" text:style-name="Internet_20_link" text:visited-style-name="Visited_20_Internet_20_Link">Letter Template form</text:a> opens</text:p>
        </text:list-item>
        <text:list-item>
          <text:p text:style-name="Numbering_20_1_Content"> In the "Letter Body" text area, type the following without quotes: "Dear "</text:p>
        </text:list-item>
        <text:list-item>
          <text:p text:style-name="Numbering_20_1_Content"> In the Addressee field combo box, type or select: "Full Name"</text:p>
        </text:list-item>
        <text:list-item>
          <text:p text:style-name="Numbering_20_1_Content"> Click on the button [Insert Addressee Note]</text:p>
          <text:list text:style-name="List_20_1">
            <text:list-item>
              <text:p text:style-name="List_20_1_Content"> The "Letter Body" text should now show: "Dear <text:a xlink:type="simple" xlink:href="https://grandjean.net/wiki/notifier/full_name" text:style-name="Internet_20_link" text:visited-style-name="Visited_20_Internet_20_Link">full_name</text:a>"</text:p>
            </text:list-item>
            <text:list-item>
              <text:p text:style-name="List_20_1_Content"> Text inside double curly braces ("<text:a xlink:type="simple" xlink:href="https://grandjean.net/wiki/notifier" text:style-name="Internet_20_link" text:visited-style-name="Visited_20_Internet_20_Link">notifier</text:a>") will be replaced with addressee information.</text:p>
            </text:list-item>
            <text:list-item>
              <text:p text:style-name="List_20_1_Content"> The cursor is placed at the end of the insertion point</text:p>
            </text:list-item>
          </text:list>
        </text:list-item>
        <text:list-item>
          <text:p text:style-name="Numbering_20_1_Content"> Type a comma then press <text:span text:style-name="Plugin_Keyboard___keyboard">Enter</text:span> on the keyboard</text:p>
        </text:list-item>
        <text:list-item>
          <text:p text:style-name="Numbering_20_1_Content"> Type "Tax Map: "</text:p>
        </text:list-item>
        <text:list-item>
          <text:p text:style-name="Numbering_20_1_Content"> In the Addressee field combo box, type or select: "Tax Map"</text:p>
        </text:list-item>
        <text:list-item>
          <text:p text:style-name="Numbering_20_1_Content"> Click on the button [Insert Addressee Note]</text:p>
          <text:list text:style-name="List_20_1">
            <text:list-item>
              <text:p text:style-name="List_20_1_Content"> The "Letter Body" text should now end with the following line: "Tax Map: <text:a xlink:type="simple" xlink:href="https://grandjean.net/wiki/notifier/tax_map" text:style-name="Internet_20_link" text:visited-style-name="Visited_20_Internet_20_Link">tax_map</text:a>" </text:p>
            </text:list-item>
          </text:list>
        </text:list-item>
        <text:list-item>
          <text:p text:style-name="Numbering_20_1_Content_Last"> Next type the following additional text in the "Letter Body" box:</text:p>
        </text:list-item>
      </text:list>
      <table:table table:style-name="Table_Quotation1">
        <table:table-column/>
        <table:table-row>
          <table:table-cell office:value-type="string" table:style-name="Cell_Quotation1">
            <text:p text:style-name="tablealignleft"><text:span text:style-name="Strong_20_Emphasis">Chapter 231 Exterior Doors</text:span><text:line-break/>It has come to our attention that your residence is missing one or more exterior doors.<text:line-break/>Fine: <text:span text:style-name="Strong_20_Emphasis">\<text:a xlink:type="simple" xlink:href="https://grandjean.net/wiki/fine_amount_per_door/50" text:style-name="Internet_20_link" text:visited-style-name="Visited_20_Internet_20_Link">$50</text:a> per door</text:span><text:line-break/>Number of missing doors: <text:span text:style-name="Strong_20_Emphasis"><text:a xlink:type="simple" xlink:href="https://grandjean.net/wiki/notifier/missing_door_count" text:style-name="Internet_20_link" text:visited-style-name="Visited_20_Internet_20_Link">Missing Door Count</text:a></text:span><text:line-break/>Total Fine: <text:span text:style-name="Strong_20_Emphasis"><text:a xlink:type="simple" xlink:href="https://grandjean.net/wiki/notifier/total_fine_amount" text:style-name="Internet_20_link" text:visited-style-name="Visited_20_Internet_20_Link">Total Fine Amount</text:a></text:span>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family="text">
</style:style>
    <style:style style:family="text">
</style:style>
    <style:style style:family="text">
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 style:width="481.89pt" style:rel-width="100%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15T02::05:48</meta:creation-date>
    <dc:creator>Generated</dc:creator>
    <dc:date>2026-09-15T02::05:48</dc:date>
    <dc:language>en-US</dc:language>
    <meta:editing-cycles>1</meta:editing-cycles>
    <meta:editing-duration>PT0S</meta:editing-duration>
    <dc:title>notifier:create_custom_template</dc:title>
  </office:meta>
</office:document-meta>
</file>