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roup:admin:start"/><text:bookmark-start text:name="__RefHeading___admin_page_1"/><text:bookmark-start text:name="admin_page"/>Admin Page<text:bookmark-end text:name="__RefHeading___admin_page_1"/><text:bookmark-end text:name="admin_page"/></text:h>
      <text:h text:style-name="Heading_20_4" text:outline-level="4"><text:bookmark-start text:name="__RefHeading___books_2"/><text:bookmark-start text:name="books"/>Books<text:bookmark-end text:name="__RefHeading___books_2"/><text:bookmark-end text:name="books"/></text:h>
      <text:h text:style-name="Heading_20_4" text:outline-level="4"><text:bookmark-start text:name="__RefHeading___orphans_3"/><text:bookmark-start text:name="orphans"/>Orphans<text:bookmark-end text:name="__RefHeading___orphans_3"/><text:bookmark-end text:name="orphans"/></text:h>
      <text:h text:style-name="Heading_20_4" text:outline-level="4"><text:bookmark-start text:name="__RefHeading___wanted_4"/><text:bookmark-start text:name="wanted"/>Wanted<text:bookmark-end text:name="__RefHeading___wanted_4"/><text:bookmark-end text:name="wante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0::32:03</meta:creation-date>
    <dc:creator>Generated</dc:creator>
    <dc:date>2026-09-08T20::32:03</dc:date>
    <dc:language>en-US</dc:language>
    <meta:editing-cycles>1</meta:editing-cycles>
    <meta:editing-duration>PT0S</meta:editing-duration>
    <dc:title>group:admin:start</dc:title>
  </office:meta>
</office:document-meta>
</file>