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l_excel:start"/><text:bookmark-start text:name="__RefHeading___gl_functions_for_excel_1"/><text:bookmark-start text:name="gl_functions_for_excel"/>GL Functions for Excel<text:bookmark-end text:name="__RefHeading___gl_functions_for_excel_1"/><text:bookmark-end text:name="gl_functions_for_excel"/></text:h>
      <text:list text:style-name="List_20_1" text:continue-numbering="false">
        <text:list-item>
          <text:p text:style-name="List_20_1_Content_First"> <text:a xlink:type="simple" xlink:href="#__RefHeading___update_gl_balances_3" text:style-name="Local_20_link" text:visited-style-name="Visited_20_Local_20_Link">Update GL Balances</text:a></text:p>
        </text:list-item>
        <text:list-item>
          <text:p text:style-name="List_20_1_Content"> <text:a xlink:type="simple" xlink:href="#__RefHeading___remove_cell_name_4" text:style-name="Local_20_link" text:visited-style-name="Visited_20_Local_20_Link">Remove Cell Name</text:a></text:p>
        </text:list-item>
        <text:list-item>
          <text:p text:style-name="List_20_1_Content"> <text:a xlink:type="simple" xlink:href="#__RefHeading___lock_cells_5" text:style-name="Local_20_link" text:visited-style-name="Visited_20_Local_20_Link">Lock Cells</text:a></text:p>
        </text:list-item>
        <text:list-item>
          <text:p text:style-name="List_20_1_Content"> <text:a xlink:type="simple" xlink:href="#__RefHeading___save_values_6" text:style-name="Local_20_link" text:visited-style-name="Visited_20_Local_20_Link">Save Values</text:a></text:p>
        </text:list-item>
        <text:list-item>
          <text:p text:style-name="List_20_1_Content_Last"> <text:a xlink:type="simple" xlink:href="#__RefHeading___show_online_help_7" text:style-name="Local_20_link" text:visited-style-name="Visited_20_Local_20_Link">Show Online Help</text:a></text:p>
        </text:list-item>
      </text:list>
      <text:h text:style-name="Heading_20_3" text:outline-level="3"><text:bookmark-start text:name="__RefHeading___function_list_2"/><text:bookmark-start text:name="function_list"/>Function List<text:bookmark-end text:name="__RefHeading___function_list_2"/><text:bookmark-end text:name="function_list"/></text:h>
      <text:list text:style-name="List_20_1" text:continue-numbering="false">
        <text:list-item>
          <text:p text:style-name="List_20_1_Content_First"> AvgBal</text:p>
        </text:list-item>
        <text:list-item>
          <text:p text:style-name="List_20_1_Content"> Balance</text:p>
        </text:list-item>
        <text:list-item>
          <text:p text:style-name="List_20_1_Content"> Budget</text:p>
        </text:list-item>
        <text:list-item>
          <text:p text:style-name="List_20_1_Content"> Description</text:p>
        </text:list-item>
        <text:list-item>
          <text:p text:style-name="List_20_1_Content"> LineAverage</text:p>
        </text:list-item>
        <text:list-item>
          <text:p text:style-name="List_20_1_Content"> LineAverageRound</text:p>
        </text:list-item>
        <text:list-item>
          <text:p text:style-name="List_20_1_Content"> LineBalance</text:p>
        </text:list-item>
        <text:list-item>
          <text:p text:style-name="List_20_1_Content"> LineBudget</text:p>
        </text:list-item>
        <text:list-item>
          <text:p text:style-name="List_20_1_Content"> LineBudgetRound</text:p>
        </text:list-item>
        <text:list-item>
          <text:p text:style-name="List_20_1_Content"> LineColumn</text:p>
        </text:list-item>
        <text:list-item>
          <text:p text:style-name="List_20_1_Content"> LineDescription</text:p>
        </text:list-item>
        <text:list-item>
          <text:p text:style-name="List_20_1_Content"> LineRound</text:p>
        </text:list-item>
        <text:list-item>
          <text:p text:style-name="List_20_1_Content_Last"> Version</text:p>
        </text:list-item>
      </text:list>
      <text:h text:style-name="Heading_20_3" text:outline-level="3"><text:bookmark-start text:name="__RefHeading___update_gl_balances_3"/><text:bookmark-start text:name="update_gl_balances"/>Update GL Balances<text:bookmark-end text:name="__RefHeading___update_gl_balances_3"/><text:bookmark-end text:name="update_gl_balances"/></text:h>
      <text:h text:style-name="Heading_20_3" text:outline-level="3"><text:bookmark-start text:name="__RefHeading___remove_cell_name_4"/><text:bookmark-start text:name="remove_cell_name"/>Remove Cell Name<text:bookmark-end text:name="__RefHeading___remove_cell_name_4"/><text:bookmark-end text:name="remove_cell_name"/></text:h>
      <text:h text:style-name="Heading_20_3" text:outline-level="3"><text:bookmark-start text:name="__RefHeading___lock_cells_5"/><text:bookmark-start text:name="lock_cells"/>Lock Cells<text:bookmark-end text:name="__RefHeading___lock_cells_5"/><text:bookmark-end text:name="lock_cells"/></text:h>
      <text:h text:style-name="Heading_20_3" text:outline-level="3"><text:bookmark-start text:name="__RefHeading___save_values_6"/><text:bookmark-start text:name="save_values"/>Save Values<text:bookmark-end text:name="__RefHeading___save_values_6"/><text:bookmark-end text:name="save_values"/></text:h>
      <text:h text:style-name="Heading_20_3" text:outline-level="3"><text:bookmark-start text:name="__RefHeading___show_online_help_7"/><text:bookmark-start text:name="show_online_help"/>Show Online Help<text:bookmark-end text:name="__RefHeading___show_online_help_7"/><text:bookmark-end text:name="show_online_hel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46:50</meta:creation-date>
    <dc:creator>Generated</dc:creator>
    <dc:date>2026-09-08T14::46:50</dc:date>
    <dc:language>en-US</dc:language>
    <meta:editing-cycles>1</meta:editing-cycles>
    <meta:editing-duration>PT0S</meta:editing-duration>
    <dc:title>gl_excel:start</dc:title>
  </office:meta>
</office:document-meta>
</file>