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round"/><text:bookmark-start text:name="__RefHeading___lineround_1"/><text:bookmark-start text:name="lineround"/>LineRound<text:bookmark-end text:name="__RefHeading___lineround_1"/><text:bookmark-end text:name="lineround"/></text:h>
      <text:p text:style-name="Text_20_body">This function returns the <text:a xlink:type="simple" xlink:href="https://grandjean.net/wiki/gl_excel/linebalance" text:style-name="Internet_20_link" text:visited-style-name="Visited_20_Internet_20_Link">LineBalance</text:a> in thousands.  Its usage and parameters are the same as the LineBalance function, with the exception of the Company parameter*.  The LineBalance function is called then the following calculations are performed on the result:</text:p>
      <text:list text:style-name="List_20_1" text:continue-numbering="false">
        <text:list-item>
          <text:p text:style-name="List_20_1_Content_First"> the value returned is rounded to the nearest thousand</text:p>
        </text:list-item>
        <text:list-item>
          <text:p text:style-name="List_20_1_Content"> then divided by one thousand</text:p>
        </text:list-item>
        <text:list-item>
          <text:p text:style-name="List_20_1_Content_Last"> then the Actual User Report Adjustment is applied</text:p>
        </text:list-item>
      </text:list>
      <text:p text:style-name="Text_20_body">%InlineCode{LineRound(UserRpt, LineCode, BalanceDate, <text:span text:style-name="Emphasis">PosNeg</text:span>)}%</text:p>
      <text:p text:style-name="Text_20_body">%fineprint{*NOTE: The Company parameter is not supported for this function because it would require User Report Adjustments to be made on a company by company basis, which would add too much complexity to the process.}%</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Round("BALCON", "A01", "7/31/2009")}%  Returns the adjusted balance in thousands for line A01 of the BALCON user report as of July 31, 2009.</text:p>
        </text:list-item>
        <text:list-item>
          <text:p text:style-name="List_20_1_Content"> %InlineCode{=LineRound("BALCON", "M02", "12/31/2009 8:00PM")}%  Returns the adjusted balance in thousands for line M02 of the BALCON user report following the 2009 year end closeout.</text:p>
        </text:list-item>
        <text:list-item>
          <text:p text:style-name="List_20_1_Content_Last"> %InlineCode{=LineRound("BALCON", "A01", "3/17/2009", "C")}%  Returns 'Debit Balance' because the adjusted balance in thousands for line A01 of the BALCON user report on March 17, 2009 i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gl_excel:lineround" text:style-name="Local_20_link" text:visited-style-name="Visited_20_Local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gl_excel:lineround" text:style-name="Local_20_link" text:visited-style-name="Visited_20_Local_20_Link">LineRound</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https://grandjean.net/wiki/gl_excel/fedrptbalance" text:style-name="Internet_20_link" text:visited-style-name="Visited_20_Internet_20_Link">FedRptBalance</text:a>, <text:a xlink:type="simple" xlink:href="https://grandjean.net/wiki/gl_excel/linebalance" text:style-name="Internet_20_link" text:visited-style-name="Visited_20_Internet_20_Link">LineBalance</text:a>, <text:a xlink:type="simple" xlink:href="#gl_excel:lineround" text:style-name="Local_20_link" text:visited-style-name="Visited_20_Local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posneg_8"/><text:bookmark-start text:name="posneg"/>PosNeg<text:bookmark-end text:name="__RefHeading___posneg_8"/><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gl_excel:lineround" text:style-name="Local_20_link" text:visited-style-name="Visited_20_Local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ineround</dc:title>
  </office:meta>
</office:document-meta>
</file>