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budget"/><text:bookmark-start text:name="__RefHeading___fedrptbudget_1"/><text:bookmark-start text:name="fedrptbudget"/>FedRptBudget<text:bookmark-end text:name="__RefHeading___fedrptbudget_1"/><text:bookmark-end text:name="fedrptbudget"/></text:h>
      <text:p text:style-name="Text_20_body">This function returns the total budget of a Federal Report line as of a certain date.</text:p>
      <text:p text:style-name="Text_20_body">%InlineCode{FedRptBalance(RptName, LineNum, BudgetDate, <text:span text:style-name="Emphasis">Company</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Budget("TFR", "SC11", "7/31/2009")}%  Returns the balance for line SC11 of the TFR Federal Report as of July 31, 2009.</text:p>
        </text:list-item>
        <text:list-item>
          <text:p text:style-name="List_20_1_Content_Last"> %InlineCode{=FedRptBudget("TFR", "SC26", "3/17/2009", "Cit")}%  Returns the budget for the Citizens Savings Bank accounts in line SC26 of the TFR Federal Report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grandjean.net/wiki/gl_excel/fedrptdescription" text:style-name="Internet_20_link" text:visited-style-name="Visited_20_Internet_20_Link">FedRptDescription</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grandjean.net/wiki/gl_excel/balance" text:style-name="Internet_20_link" text:visited-style-name="Visited_20_Internet_20_Link">Balance</text:a>, <text:a xlink:type="simple" xlink:href="https://grandjean.net/wiki/gl_excel/fedrptbalance" text:style-name="Internet_20_link" text:visited-style-name="Visited_20_Internet_20_Link">FedRptBalance</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fedrptbudget</dc:title>
  </office:meta>
</office:document-meta>
</file>