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balance"/><text:bookmark-start text:name="__RefHeading___fedrptbalance_1"/><text:bookmark-start text:name="fedrptbalance"/>FedRptBalance<text:bookmark-end text:name="__RefHeading___fedrptbalance_1"/><text:bookmark-end text:name="fedrptbalance"/></text:h>
      <text:p text:style-name="Text_20_body">This function returns the balance of a Federal Report line as of a certain date.</text:p>
      <text:p text:style-name="Text_20_body">%InlineCode{FedRptBalance(RptName, LineNum, BalanceDate, <text:span text:style-name="Emphasis">Company</text:span>, <text:span text:style-name="Emphasis">PosNeg</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Balance("TFR", "SC11", "7/31/2009")}%  Returns the balance for line SC11 of the TFR Federal Report as of July 31, 2009.</text:p>
        </text:list-item>
        <text:list-item>
          <text:p text:style-name="List_20_1_Content"> %InlineCode{=FedRptBalance("Call", "RI-4518", "12/31/2009 8:00PM")}%  Returns the balance for line RI-4518 of the Call Federal Report following the 2009 year end closeout.</text:p>
        </text:list-item>
        <text:list-item>
          <text:p text:style-name="List_20_1_Content"> %InlineCode{=FedRptBalance("TFR", "SC26", "3/17/2009", , "C")}%  Returns 'Debit Balance' because the balance for line SC26 of the TFR Federal Report on March 17, 2009 is a debit balance.  The "C" in our formula told Excel to only display the balance if it was a credit.  See below for more information about the PosNeg parameter.</text:p>
          <text:list text:style-name="List_20_1">
            <text:list-item>
              <text:p text:style-name="List_20_1_Content"> Note the extra comma between the BalanceDate and the PosNeg parameter.  That must be included because the Company parameter is not specified.</text:p>
            </text:list-item>
          </text:list>
        </text:list-item>
        <text:list-item>
          <text:p text:style-name="List_20_1_Content_Last"> %InlineCode{=FedRptBalance("TFR", "SC26", "3/17/2009", "Cit")}%  Returns the balance for the Citizens Savings Bank accounts in line SC26 of the TFR Federal Report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gl_excel:fedrptbalance" text:style-name="Local_20_link" text:visited-style-name="Visited_20_Local_20_Link">FedRpt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gl_excel:fedrptbalance" text:style-name="Local_20_link" text:visited-style-name="Visited_20_Local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2::32:06</meta:creation-date>
    <dc:creator>Generated</dc:creator>
    <dc:date>2026-09-08T02::32:06</dc:date>
    <dc:language>en-US</dc:language>
    <meta:editing-cycles>1</meta:editing-cycles>
    <meta:editing-duration>PT0S</meta:editing-duration>
    <dc:title>gl_excel:fedrptbalance</dc:title>
  </office:meta>
</office:document-meta>
</file>