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d5bf2f1d24024dc6be8d4b4a7f75b11.png"/>
  <manifest:file-entry manifest:media-type="image/png" manifest:full-path="Pictures/8f208d54ae2bb82116d708a4b5f430ef.png"/>
  <manifest:file-entry manifest:media-type="image/png" manifest:full-path="Pictures/c21bce9f7d23833d2ea9ee8d6af2d65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illing:municipal_tax_invoices"/><text:bookmark-start text:name="__RefHeading___billing_municipal_tax_collectors_1"/><text:bookmark-start text:name="billing_municipal_tax_collectors"/>Billing Municipal Tax Collectors<text:bookmark-end text:name="__RefHeading___billing_municipal_tax_collectors_1"/><text:bookmark-end text:name="billing_municipal_tax_collectors"/></text:h>
      <text:p text:style-name="Text_20_body">There is a how-to video available for this process at: <text:a xlink:type="simple" xlink:href="https://courses.grandjean.net/courses/58/activities/1530" text:style-name="Internet_20_link" text:visited-style-name="Visited_20_Internet_20_Link">Creating Spring Invoices for Tax Collectors</text:a></text:p>
      <text:h text:style-name="Heading_20_2" text:outline-level="2"><text:bookmark-start text:name="__RefHeading___billing_for_munischool_collectors_2"/><text:bookmark-start text:name="billing_for_munischool_collectors"/>Billing for Muni/School Collectors<text:bookmark-end text:name="__RefHeading___billing_for_munischool_collectors_2"/><text:bookmark-end text:name="billing_for_munischool_collectors"/></text:h>
      <text:p text:style-name="Text_20_body">Tax collectors who collect for both municipal and school owe <text:span text:style-name="Strong_20_Emphasis">$800 per year</text:span> (for 2022 - 2025 tax years).</text:p>
      <text:p text:style-name="Text_20_body">When creating an invoice, check to make sure the following are set for these collectors:</text:p>
      <text:list text:style-name="Numbering_20_1" text:continue-numbering="false">
        <text:list-item>
          <text:p text:style-name="Numbering_20_1_Content_First"> Email BCC: <text:span text:style-name="Source_20_Text">ad4da538.grandjean.net@amer.teams.ms</text:span></text:p>
        </text:list-item>
        <text:list-item>
          <text:p text:style-name="Numbering_20_1_Content"> Credit card payments: <text:span text:style-name="Strong_20_Emphasis">ON</text:span></text:p>
        </text:list-item>
        <text:list-item>
          <text:p text:style-name="Numbering_20_1_Content"> Tags: <text:span text:style-name="Strong_20_Emphasis">TaxColl2k Customer</text:span></text:p>
        </text:list-item>
        <text:list-item>
          <text:p text:style-name="Numbering_20_1_Content"> Service date: <text:span text:style-name="Source_20_Text">3/1/{yyyy}</text:span>  <text:span text:style-name="Emphasis">Ensure this matches the current year</text:span></text:p>
        </text:list-item>
        <text:list-item>
          <text:p text:style-name="Numbering_20_1_Content"> Description: <text:span text:style-name="Source_20_Text">Municipal data preparation, program updates, and technical support</text:span></text:p>
        </text:list-item>
        <text:list-item>
          <text:p text:style-name="Numbering_20_1_Content"> Rate: <text:span text:style-name="Strong_20_Emphasis">$400</text:span></text:p>
        </text:list-item>
        <text:list-item>
          <text:p text:style-name="Numbering_20_1_Content"> Message on invoice: <text:span text:style-name="Source_20_Text">Since you collect taxes for both municipal and school, the annual cost for technical support, data conversion, and program updates is $800.  This is billed in two installments: $400 after preparing the municipal data and $400 after preparing the school data.  This rate is guaranteed through the end of your current term (2025 tax year).</text:span></text:p>
        </text:list-item>
        <text:list-item>
          <text:p text:style-name="Numbering_20_1_Content"> Attachments:</text:p>
          <text:list text:style-name="List_20_1">
            <text:list-item>
              <text:p text:style-name="List_20_1_Content"> {None} during first two years of term</text:p>
            </text:list-item>
            <text:list-item>
              <text:p text:style-name="List_20_1_Content_Last"> <text:span text:style-name="Strong_20_Emphasis">Pricing for upcoming term.pdf</text:span>: during last two years of term</text:p>
            </text:list-item>
          </text:list>
        </text:list-item>
      </text:list>
      <text:p text:style-name="Text_20_body"><draw:frame draw:style-name="medialeft" draw:name="0" text:anchor-type="paragraph" draw:z-index="0" svg:width="5.2916666666667cm" style:rel-width="100%" svg:height="3.9317970204842cm" style:rel-height="scale"><draw:image xlink:href="Pictures/4d5bf2f1d24024dc6be8d4b4a7f75b11.png" xlink:type="simple" xlink:show="embed" xlink:actuate="onLoad"/></draw:frame> <draw:frame draw:style-name="media" draw:name="1" text:anchor-type="as-char" draw:z-index="1" svg:width="26.458333333333cm" style:rel-width="100%" svg:height="12.213678583947cm" style:rel-height="scale"><draw:image xlink:href="Pictures/8f208d54ae2bb82116d708a4b5f430ef.png" xlink:type="simple" xlink:show="embed" xlink:actuate="onLoad"/></draw:frame></text:p>
      <text:h text:style-name="Heading_20_2" text:outline-level="2"><text:bookmark-start text:name="__RefHeading___billing_for_muni-only_collectors_3"/><text:bookmark-start text:name="billing_for_muni-only_collectors"/>Billing for Muni-only Collectors<text:bookmark-end text:name="__RefHeading___billing_for_muni-only_collectors_3"/><text:bookmark-end text:name="billing_for_muni-only_collectors"/></text:h>
      <text:p text:style-name="Text_20_body">Tax collectors who collect municipal taxes only owe <text:span text:style-name="Strong_20_Emphasis">$500 per year</text:span> (for 2022 - 2025 tax years).</text:p>
      <text:p text:style-name="Text_20_body">When creating an invoice, check to make sure the following are set for these collectors:</text:p>
      <text:list text:style-name="Numbering_20_1" text:continue-numbering="false">
        <text:list-item>
          <text:p text:style-name="Numbering_20_1_Content_First"> Email BCC: <text:span text:style-name="Source_20_Text">ad4da538.grandjean.net@amer.teams.ms</text:span></text:p>
        </text:list-item>
        <text:list-item>
          <text:p text:style-name="Numbering_20_1_Content"> Credit card payments: <text:span text:style-name="Strong_20_Emphasis">ON</text:span></text:p>
        </text:list-item>
        <text:list-item>
          <text:p text:style-name="Numbering_20_1_Content"> Tags: <text:span text:style-name="Strong_20_Emphasis">TaxColl2k Customer</text:span></text:p>
        </text:list-item>
        <text:list-item>
          <text:p text:style-name="Numbering_20_1_Content"> Service date: <text:span text:style-name="Source_20_Text">3/1/{yyyy}</text:span>  <text:span text:style-name="Emphasis">Ensure this matches the current year</text:span></text:p>
        </text:list-item>
        <text:list-item>
          <text:p text:style-name="Numbering_20_1_Content"> Description: <text:span text:style-name="Source_20_Text">Municipal data preparation, program updates, and technical support</text:span></text:p>
        </text:list-item>
        <text:list-item>
          <text:p text:style-name="Numbering_20_1_Content"> Rate: <text:span text:style-name="Strong_20_Emphasis">$500</text:span></text:p>
        </text:list-item>
        <text:list-item>
          <text:p text:style-name="Numbering_20_1_Content"> Message on invoice: <text:span text:style-name="Source_20_Text">Since you only collect municipal taxes, the annual cost for technical support, data conversion, and program updates is $500.  This rate is guaranteed through the end of your current term (2025 tax year).</text:span></text:p>
        </text:list-item>
        <text:list-item>
          <text:p text:style-name="Numbering_20_1_Content"> Attachments:</text:p>
          <text:list text:style-name="List_20_1">
            <text:list-item>
              <text:p text:style-name="List_20_1_Content"> {None} during first two years of term</text:p>
            </text:list-item>
            <text:list-item>
              <text:p text:style-name="List_20_1_Content_Last"> <text:span text:style-name="Strong_20_Emphasis">Pricing for upcoming term.pdf</text:span>: during last two years of term</text:p>
            </text:list-item>
          </text:list>
        </text:list-item>
      </text:list>
      <text:p text:style-name="Text_20_body"><draw:frame draw:style-name="medialeft" draw:name="2" text:anchor-type="paragraph" draw:z-index="2" svg:width="5.2916666666667cm" style:rel-width="100%" svg:height="3.9317970204842cm" style:rel-height="scale"><draw:image xlink:href="Pictures/4d5bf2f1d24024dc6be8d4b4a7f75b11.png" xlink:type="simple" xlink:show="embed" xlink:actuate="onLoad"/></draw:frame> <draw:frame draw:style-name="media" draw:name="3" text:anchor-type="as-char" draw:z-index="3" svg:width="26.458333333333cm" style:rel-width="100%" svg:height="10.741631054131cm" style:rel-height="scale"><draw:image xlink:href="Pictures/c21bce9f7d23833d2ea9ee8d6af2d65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20:41</meta:creation-date>
    <dc:creator>Generated</dc:creator>
    <dc:date>2026-09-08T17::20:41</dc:date>
    <dc:language>en-US</dc:language>
    <meta:editing-cycles>1</meta:editing-cycles>
    <meta:editing-duration>PT0S</meta:editing-duration>
    <dc:title>billing:municipal_tax_invoices</dc:title>
  </office:meta>
</office:document-meta>
</file>