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vendors_form"/><text:bookmark-start text:name="__RefHeading___vendors_form_1"/><text:bookmark-start text:name="vendors_form"/>Vendors Form<text:bookmark-end text:name="__RefHeading___vendors_form_1"/><text:bookmark-end text:name="vendors_form"/></text:h>
      <text:h text:style-name="Heading_20_5" text:outline-level="5"><text:bookmark-start text:name="__RefHeading___command44_2"/><text:bookmark-start text:name="command44"/>Command44<text:bookmark-end text:name="__RefHeading___command44_2"/><text:bookmark-end text:name="command4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8:25</meta:creation-date>
    <dc:creator>Generated</dc:creator>
    <dc:date>2026-09-08T15::38:25</dc:date>
    <dc:language>en-US</dc:language>
    <meta:editing-cycles>1</meta:editing-cycles>
    <meta:editing-duration>PT0S</meta:editing-duration>
    <dc:title>ap:vendors_form</dc:title>
  </office:meta>
</office:document-meta>
</file>