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f6a07034fa1585c74968b9d256f3eaf.png"/>
  <manifest:file-entry manifest:media-type="image/png" manifest:full-path="Pictures/f83113010e2cbda8534576dd0fb43fe2.png"/>
  <manifest:file-entry manifest:media-type="image/png" manifest:full-path="Pictures/71b1642fabbd929c43961bd84f65fe8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p:electronic_filing_of_1099"/><text:bookmark-start text:name="__RefHeading___electronic_filing_of_1099s_1"/><text:bookmark-start text:name="electronic_filing_of_1099s"/>Electronic Filing of 1099s<text:bookmark-end text:name="__RefHeading___electronic_filing_of_1099s_1"/><text:bookmark-end text:name="electronic_filing_of_1099s"/></text:h>
      <text:p text:style-name="Text_20_body">Electronic submission of 1099s is done differently for state and federal.</text:p>
      <text:h text:style-name="Heading_20_3" text:outline-level="3"><text:bookmark-start text:name="__RefHeading___federal_1099_submission_2"/><text:bookmark-start text:name="federal_1099_submission"/>Federal 1099 Submission<text:bookmark-end text:name="__RefHeading___federal_1099_submission_2"/><text:bookmark-end text:name="federal_1099_submission"/></text:h>
      <text:p text:style-name="Text_20_body">Federal submission of the 1099 is done through the Filing Information Returns Electronically (FIRE) portal.  The portal has a separate area for test submissions (<text:a xlink:type="simple" xlink:href="https://fire.test.irs.gov/" text:style-name="Internet_20_link" text:visited-style-name="Visited_20_Internet_20_Link">https://fire.test.irs.gov/</text:a>) and final submissions (<text:a xlink:type="simple" xlink:href="https://fire.irs.gov" text:style-name="Internet_20_link" text:visited-style-name="Visited_20_Internet_20_Link">https://fire.irs.gov</text:a>).  </text:p>
      <text:p text:style-name="Text_20_body">The two sites (test and final) are completely independent.  A separate user name and password is required for each site.  The same credentials may be used for both.  Changing the password on the test site, however, does not update the password on the final site, and vice versa.</text:p>
      <text:p text:style-name="Text_20_body">The system allows submitting multiple test files.  Test files should be submitted to ensure that there have been no changes in format from the previous year.</text:p>
      <text:h text:style-name="Heading_20_4" text:outline-level="4"><text:bookmark-start text:name="__RefHeading___submitting_a_test_file_3"/><text:bookmark-start text:name="submitting_a_test_file"/>Submitting a Test File<text:bookmark-end text:name="__RefHeading___submitting_a_test_file_3"/><text:bookmark-end text:name="submitting_a_test_file"/></text:h>
      <text:list text:style-name="Numbering_20_1" text:continue-numbering="false">
        <text:list-item>
          <text:p text:style-name="Numbering_20_1_Content_First"> From the AP Main Menu, click on <text:span text:style-name="Plugin_Keyboard___keyboard">Reports</text:span>, then <text:span text:style-name="Plugin_Keyboard___keyboard">Forms 1099</text:span>, and then <text:span text:style-name="Plugin_Keyboard___keyboard">TXT Export for Federal</text:span>.  This will open the <text:a xlink:type="simple" xlink:href="https://grandjean.net/wiki/ap/federal_1099_fire_exports_form" text:style-name="Internet_20_link" text:visited-style-name="Visited_20_Internet_20_Link">Federal 1099 FIRE Exports Form</text:a>.</text:p>
        </text:list-item>
        <text:list-item>
          <text:p text:style-name="Numbering_20_1_Content"> At the bottom of the <text:a xlink:type="simple" xlink:href="https://grandjean.net/wiki/ap/federal_1099_fire_exports_form" text:style-name="Internet_20_link" text:visited-style-name="Visited_20_Internet_20_Link">Federal 1099 FIRE Exports Form</text:a>, there is a button to create the file.  Ensure that the year and minimum 1099 amount fields are set correctly, choose the "Test" radio button, and then click the <text:span text:style-name="Plugin_Keyboard___keyboard">Create File</text:span> button.  <draw:frame draw:style-name="mediacenter" draw:name="0" text:anchor-type="paragraph" draw:z-index="0" svg:width="9.128125cm" svg:height="1.6139583333333cm"><draw:image xlink:href="Pictures/bf6a07034fa1585c74968b9d256f3eaf.png" xlink:type="simple" xlink:show="embed" xlink:actuate="onLoad"/></draw:frame></text:p>
        </text:list-item>
        <text:list-item>
          <text:p text:style-name="Numbering_20_1_Content"> Once the file is created, Windows Explorer will open to the folder where the file is located.  (The folder location may be changed via <text:span text:style-name="Plugin_Keyboard___keyboard">Utilities</text:span> --&gt; <text:span text:style-name="Plugin_Keyboard___keyboard">Change Company Info</text:span> --&gt; Export Location.)</text:p>
        </text:list-item>
        <text:list-item>
          <text:p text:style-name="Numbering_20_1_Content"> Go to <text:a xlink:type="simple" xlink:href="https://fire.test.irs.gov/" text:style-name="Internet_20_link" text:visited-style-name="Visited_20_Internet_20_Link">https://fire.test.irs.gov/</text:a></text:p>
        </text:list-item>
        <text:list-item>
          <text:p text:style-name="Numbering_20_1_Content"> Click "Logon" and enter credentials</text:p>
        </text:list-item>
        <text:list-item>
          <text:p text:style-name="Numbering_20_1_Content"> Click the "Continue" link at the top of the Important Bulletins page</text:p>
        </text:list-item>
        <text:list-item>
          <text:p text:style-name="Numbering_20_1_Content"> Click the "Send Information Returns" link on the top left of the page</text:p>
        </text:list-item>
        <text:list-item>
          <text:p text:style-name="Numbering_20_1_Content"> Enter the TCC and TIN (this information may be found on the <text:a xlink:type="simple" xlink:href="https://grandjean.net/wiki/ap/company_information_form" text:style-name="Internet_20_link" text:visited-style-name="Visited_20_Internet_20_Link">Company Information Form</text:a>)</text:p>
        </text:list-item>
        <text:list-item>
          <text:p text:style-name="Numbering_20_1_Content"> Verify the filing information and click Accept after making any necessary changes</text:p>
        </text:list-item>
        <text:list-item>
          <text:p text:style-name="Numbering_20_1_Content"> Click the "Test File" link from the menu on the left side of the page</text:p>
        </text:list-item>
        <text:list-item>
          <text:p text:style-name="Numbering_20_1_Content"> Click the "Choose File" button</text:p>
        </text:list-item>
        <text:list-item>
          <text:p text:style-name="Numbering_20_1_Content"> Browse to the folder location opened above</text:p>
        </text:list-item>
        <text:list-item>
          <text:p text:style-name="Numbering_20_1_Content"> Double-click the file that was just created</text:p>
        </text:list-item>
        <text:list-item>
          <text:p text:style-name="Numbering_20_1_Content_Last"> Click the "Upload" button</text:p>
        </text:list-item>
      </text:list>
      <text:h text:style-name="Heading_20_4" text:outline-level="4"><text:bookmark-start text:name="__RefHeading___submitting_the_final_file_4"/><text:bookmark-start text:name="submitting_the_final_file"/>Submitting the Final File<text:bookmark-end text:name="__RefHeading___submitting_the_final_file_4"/><text:bookmark-end text:name="submitting_the_final_file"/></text:h>
      <text:list text:style-name="Numbering_20_1" text:continue-numbering="false">
        <text:list-item>
          <text:p text:style-name="Numbering_20_1_Content_First"> From the AP Main Menu, click on <text:span text:style-name="Plugin_Keyboard___keyboard">Reports</text:span>, then <text:span text:style-name="Plugin_Keyboard___keyboard">Forms 1099</text:span>, and then <text:span text:style-name="Plugin_Keyboard___keyboard">TXT Export for Federal</text:span>.  This will open the <text:a xlink:type="simple" xlink:href="https://grandjean.net/wiki/ap/federal_1099_fire_exports_form" text:style-name="Internet_20_link" text:visited-style-name="Visited_20_Internet_20_Link">Federal 1099 FIRE Exports Form</text:a>.</text:p>
        </text:list-item>
        <text:list-item>
          <text:p text:style-name="Numbering_20_1_Content"> At the bottom of the <text:a xlink:type="simple" xlink:href="https://grandjean.net/wiki/ap/federal_1099_fire_exports_form" text:style-name="Internet_20_link" text:visited-style-name="Visited_20_Internet_20_Link">Federal 1099 FIRE Exports Form</text:a>, there is a button to create the file.  Ensure that the year and minimum 1099 amount fields are set correctly, choose the "Final" radio button, and then click the <text:span text:style-name="Plugin_Keyboard___keyboard">Create File</text:span> button.  <draw:frame draw:style-name="mediacenter" draw:name="1" text:anchor-type="paragraph" draw:z-index="1" svg:width="9.128125cm" svg:height="1.6139583333333cm"><draw:image xlink:href="Pictures/f83113010e2cbda8534576dd0fb43fe2.png" xlink:type="simple" xlink:show="embed" xlink:actuate="onLoad"/></draw:frame></text:p>
        </text:list-item>
        <text:list-item>
          <text:p text:style-name="Numbering_20_1_Content"> Once the file is created, Windows Explorer will open to the folder where the file is located.  (The folder location may be changed via <text:span text:style-name="Plugin_Keyboard___keyboard">Utilities</text:span> --&gt; <text:span text:style-name="Plugin_Keyboard___keyboard">Change Company Info</text:span> --&gt; Export Location.)</text:p>
        </text:list-item>
        <text:list-item>
          <text:p text:style-name="Numbering_20_1_Content"> Go to <text:a xlink:type="simple" xlink:href="https://fire.irs.gov/" text:style-name="Internet_20_link" text:visited-style-name="Visited_20_Internet_20_Link">https://fire.irs.gov/</text:a></text:p>
        </text:list-item>
        <text:list-item>
          <text:p text:style-name="Numbering_20_1_Content"> Click "Logon" and enter credentials</text:p>
        </text:list-item>
        <text:list-item>
          <text:p text:style-name="Numbering_20_1_Content"> Click the "Continue" link at the top of the Important Bulletins page</text:p>
        </text:list-item>
        <text:list-item>
          <text:p text:style-name="Numbering_20_1_Content"> Click the "Send Information Returns" link on the top left of the page</text:p>
        </text:list-item>
        <text:list-item>
          <text:p text:style-name="Numbering_20_1_Content"> Enter the TCC and TIN (this information may be found on the <text:a xlink:type="simple" xlink:href="https://grandjean.net/wiki/ap/company_information_form" text:style-name="Internet_20_link" text:visited-style-name="Visited_20_Internet_20_Link">Company Information Form</text:a>)</text:p>
        </text:list-item>
        <text:list-item>
          <text:p text:style-name="Numbering_20_1_Content"> Verify the filing information and click Accept after making any necessary changes</text:p>
        </text:list-item>
        <text:list-item>
          <text:p text:style-name="Numbering_20_1_Content"> Click the "Original File" link from the menu on the left side of the page <draw:frame draw:style-name="mediacenter" draw:name="2" text:anchor-type="paragraph" draw:z-index="2" svg:width="19.711458333333cm" style:rel-width="100%" svg:height="9.445625cm" style:rel-height="scale"><draw:image xlink:href="Pictures/71b1642fabbd929c43961bd84f65fe8a.png" xlink:type="simple" xlink:show="embed" xlink:actuate="onLoad"/></draw:frame></text:p>
        </text:list-item>
        <text:list-item>
          <text:p text:style-name="Numbering_20_1_Content"> Click the "Choose File" button</text:p>
        </text:list-item>
        <text:list-item>
          <text:p text:style-name="Numbering_20_1_Content"> Browse to the folder location opened above</text:p>
        </text:list-item>
        <text:list-item>
          <text:p text:style-name="Numbering_20_1_Content"> Double-click the file that was just created</text:p>
        </text:list-item>
        <text:list-item>
          <text:p text:style-name="Numbering_20_1_Content_Last"> Click the "Upload" button</text:p>
        </text:list-item>
      </text:list>
      <text:h text:style-name="Heading_20_3" text:outline-level="3"><text:bookmark-start text:name="__RefHeading___state_1099_submission_5"/><text:bookmark-start text:name="state_1099_submission"/>State 1099 Submission<text:bookmark-end text:name="__RefHeading___state_1099_submission_5"/><text:bookmark-end text:name="state_1099_submission"/></text:h>
      <text:p text:style-name="Text_20_body">Submission of the 1099-M to Pennsylvania is done through the e-TIDES website.  There is no test process for the state submission.  The state file should be submitted immediately after submitting the final federal file.</text:p>
      <text:list text:style-name="Numbering_20_1" text:continue-numbering="false">
        <text:list-item>
          <text:p text:style-name="Numbering_20_1_Content_First"> From the AP Main Menu, click on <text:span text:style-name="Plugin_Keyboard___keyboard">Reports</text:span>, then <text:span text:style-name="Plugin_Keyboard___keyboard">Forms 1099</text:span>, and then <text:span text:style-name="Plugin_Keyboard___keyboard">CSV Export for PA</text:span>.</text:p>
        </text:list-item>
        <text:list-item>
          <text:p text:style-name="Numbering_20_1_Content"> This will bring up a "Save As…" dialog box.  Verify the default file name and location are still OK, then click on the [Save] button.</text:p>
        </text:list-item>
        <text:list-item>
          <text:p text:style-name="Numbering_20_1_Content"> Log in to the e-TIDES website: <text:a xlink:type="simple" xlink:href="https://www.etides.state.pa.us/" text:style-name="Internet_20_link" text:visited-style-name="Visited_20_Internet_20_Link">https://www.etides.state.pa.us/</text:a></text:p>
        </text:list-item>
        <text:list-item>
          <text:p text:style-name="Numbering_20_1_Content"> From the left-hand menu, click on the "File Upload" link</text:p>
        </text:list-item>
        <text:list-item>
          <text:p text:style-name="Numbering_20_1_Content"> From the "- Select Tax System -" dropdown box, choose "Employer Withholding Tax" and click [Next]</text:p>
        </text:list-item>
        <text:list-item>
          <text:p text:style-name="Numbering_20_1_Content"> At the bottom of the page, click on the link "Choose File to Upload".  A popup window should appear.</text:p>
        </text:list-item>
        <text:list-item>
          <text:p text:style-name="Numbering_20_1_Content"> Click the radio button to the left of "1099-M Miscellaneous Distributions"</text:p>
        </text:list-item>
        <text:list-item>
          <text:p text:style-name="Numbering_20_1_Content"> Click on the [Choose File] button</text:p>
        </text:list-item>
        <text:list-item>
          <text:p text:style-name="Numbering_20_1_Content"> Browse to the folder where the CSV file was saved earlier</text:p>
        </text:list-item>
        <text:list-item>
          <text:p text:style-name="Numbering_20_1_Content"> Double-click the file that was just created</text:p>
        </text:list-item>
        <text:list-item>
          <text:p text:style-name="Numbering_20_1_Content_Last"> Click the [Submit] butto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ap:electronic_filing_of_1099</dc:title>
  </office:meta>
</office:document-meta>
</file>