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f12763bd8914150ca3a401190e0cf5.png"/>
  <manifest:file-entry manifest:media-type="image/png" manifest:full-path="Pictures/75623b5da0c36b9d507625c189e1001f.png"/>
  <manifest:file-entry manifest:media-type="image/png" manifest:full-path="Pictures/adc8dde661b21b9bcad1cb05b988ad9e.png"/>
  <manifest:file-entry manifest:media-type="image/png" manifest:full-path="Pictures/2e2a36cb4e5f1ac498e567ff3aa790bd.png"/>
  <manifest:file-entry manifest:media-type="image/png" manifest:full-path="Pictures/028a3e85359e93276d8dbad4979907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2114:demo"/><text:bookmark-start text:name="__RefHeading___demo_scriptdevcon_2024_1"/><text:bookmark-start text:name="demo_scriptdevcon_2024"/>Demo Script: DevCon 2024<text:bookmark-end text:name="__RefHeading___demo_scriptdevcon_2024_1"/><text:bookmark-end text:name="demo_scriptdevcon_2024"/></text:h>
      <text:h text:style-name="Heading_20_2" text:outline-level="2"><text:bookmark-start text:name="__RefHeading___download_and_save_sample_code_2"/><text:bookmark-start text:name="download_and_save_sample_code"/>Download and Save Sample Code<text:bookmark-end text:name="__RefHeading___download_and_save_sample_code_2"/><text:bookmark-end text:name="download_and_save_sample_code"/></text:h>
      <text:list text:style-name="Numbering_20_1" text:continue-numbering="false">
        <text:list-item>
          <text:p text:style-name="Numbering_20_1_Content_First"> Download <text:a xlink:type="simple" xlink:href="https://github.com/twinbasic/twinbasic/releases/tag/beta-x-0504" text:style-name="Internet_20_link" text:visited-style-name="Visited_20_Internet_20_Link">twinBASIC BETA 504</text:a></text:p>
        </text:list-item>
        <text:list-item>
          <text:p text:style-name="Numbering_20_1_Content"> Extract from Zip folder</text:p>
        </text:list-item>
        <text:list-item>
          <text:p text:style-name="Numbering_20_1_Content"> Open twinBASIC &gt; <text:span text:style-name="Strong_20_Emphasis">Sample 4</text:span></text:p>
        </text:list-item>
        <text:list-item>
          <text:p text:style-name="Numbering_20_1_Content"> Enter name: <text:span text:style-name="Source_20_Text">Demo 2024</text:span></text:p>
        </text:list-item>
        <text:list-item>
          <text:p text:style-name="Numbering_20_1_Content_Last"> Save as: <text:span text:style-name="Source_20_Text">%tmp%\Demo2024\Demo2024.twinproj</text:span></text:p>
        </text:list-item>
      </text:list>
      <text:h text:style-name="Heading_20_2" text:outline-level="2"><text:bookmark-start text:name="__RefHeading___create_the_tool_window_controls_3"/><text:bookmark-start text:name="create_the_tool_window_controls"/>Create the Tool Window Controls<text:bookmark-end text:name="__RefHeading___create_the_tool_window_controls_3"/><text:bookmark-end text:name="create_the_tool_window_controls"/></text:h>
      <text:list text:style-name="Numbering_20_1" text:continue-numbering="false">
        <text:list-item>
          <text:p text:style-name="Numbering_20_1_Content_First"> Open myToolWindow.tbcontrol</text:p>
        </text:list-item>
        <text:list-item>
          <text:p text:style-name="Numbering_20_1_Content"> Select all controls and delete them</text:p>
        </text:list-item>
        <text:list-item>
          <text:p text:style-name="Numbering_20_1_Content"> Select form and set the following properties:</text:p>
          <text:list text:style-name="List_20_1">
            <text:list-item>
              <text:p text:style-name="List_20_1_Content"> Height: 1700</text:p>
            </text:list-item>
            <text:list-item>
              <text:p text:style-name="List_20_1_Content"> Width: 2550</text:p>
            </text:list-item>
          </text:list>
        </text:list-item>
        <text:list-item>
          <text:p text:style-name="Numbering_20_1_Content"> Create a text box and set the following properties:</text:p>
          <text:list text:style-name="List_20_1">
            <text:list-item>
              <text:p text:style-name="List_20_1_Content"> Name: <text:span text:style-name="Source_20_Text">tbObjName</text:span></text:p>
            </text:list-item>
            <text:list-item>
              <text:p text:style-name="List_20_1_Content"> Anchors &gt; Right: ☑ True</text:p>
            </text:list-item>
            <text:list-item>
              <text:p text:style-name="List_20_1_Content"> Height: 300</text:p>
            </text:list-item>
            <text:list-item>
              <text:p text:style-name="List_20_1_Content"> Left: 150</text:p>
            </text:list-item>
            <text:list-item>
              <text:p text:style-name="List_20_1_Content"> Text: <text:span text:style-name="Emphasis">{blank}</text:span></text:p>
            </text:list-item>
            <text:list-item>
              <text:p text:style-name="List_20_1_Content"> TextHint: <text:span text:style-name="Source_20_Text">Object Class Name</text:span></text:p>
            </text:list-item>
            <text:list-item>
              <text:p text:style-name="List_20_1_Content"> Top: 150</text:p>
            </text:list-item>
            <text:list-item>
              <text:p text:style-name="List_20_1_Content"> Width: 2250</text:p>
            </text:list-item>
          </text:list>
        </text:list-item>
        <text:list-item>
          <text:p text:style-name="Numbering_20_1_Content"> Create a text box and set the following properties:</text:p>
          <text:list text:style-name="List_20_1">
            <text:list-item>
              <text:p text:style-name="List_20_1_Content"> Name: <text:span text:style-name="Source_20_Text">tbCollName</text:span></text:p>
            </text:list-item>
            <text:list-item>
              <text:p text:style-name="List_20_1_Content"> Anchors &gt; Right: ☑ True</text:p>
            </text:list-item>
            <text:list-item>
              <text:p text:style-name="List_20_1_Content"> Height: 300</text:p>
            </text:list-item>
            <text:list-item>
              <text:p text:style-name="List_20_1_Content"> Left: 150</text:p>
            </text:list-item>
            <text:list-item>
              <text:p text:style-name="List_20_1_Content"> Text: <text:span text:style-name="Emphasis">{blank}</text:span></text:p>
            </text:list-item>
            <text:list-item>
              <text:p text:style-name="List_20_1_Content"> TextHint: <text:span text:style-name="Source_20_Text">Collection Class Name</text:span></text:p>
            </text:list-item>
            <text:list-item>
              <text:p text:style-name="List_20_1_Content"> Top: 600</text:p>
            </text:list-item>
            <text:list-item>
              <text:p text:style-name="List_20_1_Content"> Width: 2250</text:p>
            </text:list-item>
          </text:list>
        </text:list-item>
        <text:list-item>
          <text:p text:style-name="Numbering_20_1_Content"> Create a button and set the following properties:</text:p>
          <text:list text:style-name="List_20_1">
            <text:list-item>
              <text:p text:style-name="List_20_1_Content"> Name: <text:span text:style-name="Source_20_Text">btnCreateClass</text:span></text:p>
            </text:list-item>
            <text:list-item>
              <text:p text:style-name="List_20_1_Content"> Anchors &gt; Right: ☑ True</text:p>
            </text:list-item>
            <text:list-item>
              <text:p text:style-name="List_20_1_Content"> Caption: <text:span text:style-name="Source_20_Text">Create Collection Class</text:span></text:p>
            </text:list-item>
            <text:list-item>
              <text:p text:style-name="List_20_1_Content"> Height: 450</text:p>
            </text:list-item>
            <text:list-item>
              <text:p text:style-name="List_20_1_Content"> Left: 150</text:p>
            </text:list-item>
            <text:list-item>
              <text:p text:style-name="List_20_1_Content"> Top: 1050</text:p>
            </text:list-item>
            <text:list-item>
              <text:p text:style-name="List_20_1_Content_Last"> Width: 2250   </text:p>
            </text:list-item>
          </text:list>
        </text:list-item>
      </text:list>
      <text:h text:style-name="Heading_20_2" text:outline-level="2"><text:bookmark-start text:name="__RefHeading___edit_the_code_in_mytoolwindow.twin_4"/><text:bookmark-start text:name="edit_the_code_in_mytoolwindow.twin"/>Edit the Code in myToolWindow.twin<text:bookmark-end text:name="__RefHeading___edit_the_code_in_mytoolwindow.twin_4"/><text:bookmark-end text:name="edit_the_code_in_mytoolwindow.twin"/></text:h>
      <text:list text:style-name="Numbering_20_1" text:continue-numbering="false">
        <text:list-item>
          <text:p text:style-name="Numbering_20_1_Content_First"> Delete the <text:span text:style-name="Source_20_Text">Timer1_Timer()</text:span> and <text:span text:style-name="Source_20_Text">HelloWorld_Click()</text:span> subroutines</text:p>
        </text:list-item>
        <text:list-item>
          <text:p text:style-name="Numbering_20_1_Content_Last"> Add a Click event handler for btnCreateClass using the code below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<text:span text:style-name="highlight_kw2">Private</text:span> <text:span text:style-name="highlight_kw2">Sub</text:span> btnCreateClass_Click()<text:line-break/><text:s text:c="8"/>MsgBox <text:span text:style-name="highlight_st0">"Object class name: "</text:span> &amp; Me.tbObjName.Text &amp; vbNewLine &amp; _<text:line-break/><text:s text:c="15"/><text:span text:style-name="highlight_st0">"Collection class name: "</text:span> &amp; Me.tbCollName.Text, vbInformation, <text:span text:style-name="highlight_st0">"Create Class"</text:span><text:line-break/><text:s text:c="4"/><text:span text:style-name="highlight_kw3">End</text:span> <text:span text:style-name="highlight_kw2">Sub</text:span></text:p>
          </table:table-cell>
        </table:table-row>
      </table:table>
      <text:h text:style-name="Heading_20_2" text:outline-level="2"><text:bookmark-start text:name="__RefHeading___build_and_test_the_addin_on_same_machine_5"/><text:bookmark-start text:name="build_and_test_the_addin_on_same_machine"/>Build and Test the Addin on Same Machine<text:bookmark-end text:name="__RefHeading___build_and_test_the_addin_on_same_machine_5"/><text:bookmark-end text:name="build_and_test_the_addin_on_same_machine"/></text:h>
      <text:p text:style-name="Text_20_body">The following instructions assume a machine with 32-bit Office (e.g., mjw20):</text:p>
      <text:list text:style-name="Numbering_20_1" text:continue-numbering="false">
        <text:list-item>
          <text:p text:style-name="Numbering_20_1_Content_First"> Ensure "<text:span text:style-name="Strong_20_Emphasis">win32</text:span>" is selected in dropdown</text:p>
        </text:list-item>
        <text:list-item>
          <text:p text:style-name="Numbering_20_1_Content"> <text:span text:style-name="Strong_20_Emphasis">File</text:span> &gt; <text:span text:style-name="Strong_20_Emphasis">Build</text:span></text:p>
          <text:list text:style-name="List_20_1">
            <text:list-item>
              <text:p text:style-name="List_20_1_Content"> Creates and registers this file: <text:span text:style-name="Source_20_Text">M:\Repos\NLS\DevCon2024\Build\DevCon2024_win32.dll</text:span></text:p>
            </text:list-item>
            <text:list-item>
              <text:p text:style-name="List_20_1_Content"> As part of registration, the following registry key and values are created:</text:p>
              <text:list text:style-name="List_20_1">
                <text:list-item>
                  <text:p text:style-name="List_20_1_Content"> <text:span text:style-name="Source_20_Text">HKEY_CURRENT_USER\SOFTWARE\Microsoft\VBA\VBE\6.0\Addins\DevCon2024.myAddIn\</text:span></text:p>
                  <text:list text:style-name="List_20_1">
                    <text:list-item>
                      <text:p text:style-name="List_20_1_Content"> Description: "DevCon2024"</text:p>
                    </text:list-item>
                    <text:list-item>
                      <text:p text:style-name="List_20_1_Content"> FriendlyName: "DevCon2024"</text:p>
                    </text:list-item>
                    <text:list-item>
                      <text:p text:style-name="List_20_1_Content"> LoadBehavior: 3  (<text:a xlink:type="simple" xlink:href="https://learn.microsoft.com/en-us/visualstudio/vsto/registry-entries-for-vsto-add-ins?view=vs-2022#LoadBehavior" text:style-name="Internet_20_link" text:visited-style-name="Visited_20_Internet_20_Link">3 =&gt; Loaded/Load at startup</text:a>)</text:p>
                    </text:list-item>
                  </text:list>
                </text:list-item>
                <text:list-item>
                  <text:p text:style-name="List_20_1_Content"> <text:span text:style-name="Source_20_Text">HKEY_CLASSES_ROOT\DevCon2024.myAddIn\CLSID</text:span></text:p>
                  <text:list text:style-name="List_20_1">
                    <text:list-item>
                      <text:p text:style-name="List_20_1_Content"> (Default): <text:span text:style-name="Source_20_Text">{9B80DA6E-8B20-4D53-AE54-430ACFAE987B}</text:span>  <text:span text:style-name="Emphasis">(this matches the <text:span text:style-name="Source_20_Text">[ClassID()]</text:span> attribute value above the myAddIn class in myAddIn.twin)</text:span><text:line-break/><draw:frame draw:style-name="media" draw:name="0" text:anchor-type="as-char" draw:z-index="0" svg:width="20.875625cm" style:rel-width="100%" svg:height="5.5827083333333cm" style:rel-height="scale"><draw:image xlink:href="Pictures/d4f12763bd8914150ca3a401190e0cf5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 <text:span text:style-name="Source_20_Text">HKEY_CLASSES_ROOT\DevCon2024.myToolWindow\CLSID</text:span></text:p>
                  <text:list text:style-name="List_20_1">
                    <text:list-item>
                      <text:p text:style-name="List_20_1_Content"> (Default): <text:span text:style-name="Source_20_Text">{D531346A-90B8-470D-AA33-FB009F19CEFD}</text:span>  <text:span text:style-name="Emphasis">(this matches the <text:span text:style-name="Source_20_Text">[ClassID()]</text:span> attribute value above the myToolWindow class in myToolWindow.twin)</text:span><text:line-break/><draw:frame draw:style-name="media" draw:name="1" text:anchor-type="as-char" draw:z-index="1" svg:width="11.58875cm" svg:height="4.1275cm"><draw:image xlink:href="Pictures/75623b5da0c36b9d507625c189e1001f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 <text:span text:style-name="Source_20_Text">HKEY_CLASSES_ROOT\CLSID\{9B80DA6E-8B20-4D53-AE54-430ACFAE987B}</text:span></text:p>
                  <text:list text:style-name="List_20_1">
                    <text:list-item>
                      <text:p text:style-name="List_20_1_Content"> (Default): <text:span text:style-name="Source_20_Text">myAddIn</text:span></text:p>
                    </text:list-item>
                    <text:list-item>
                      <text:p text:style-name="List_20_1_Content"> <text:span text:style-name="Source_20_Text">\InProcServer32</text:span></text:p>
                      <text:list text:style-name="List_20_1">
                        <text:list-item>
                          <text:p text:style-name="List_20_1_Content"> (Default): <text:span text:style-name="Source_20_Text">M:\Repos\NLS\DevCon2024\Build\DevCon2024_win64.dll</text:span>  <text:span text:style-name="Emphasis">(<text:span text:style-name="Plugin_Wrap_Span_Important">NOTE</text:span>: The presence of win64.dll here is likely a result of running the win64 build as shown in the next section)</text:span></text:p>
                        </text:list-item>
                        <text:list-item>
                          <text:p text:style-name="List_20_1_Content"> ThreadingModel: Both</text:p>
                        </text:list-item>
                      </text:list>
                    </text:list-item>
                    <text:list-item>
                      <text:p text:style-name="List_20_1_Content"> <text:span text:style-name="Source_20_Text">\ProgID</text:span></text:p>
                      <text:list text:style-name="List_20_1">
                        <text:list-item>
                          <text:p text:style-name="List_20_1_Content"> (Default): <text:span text:style-name="Source_20_Text">DevCon2024.myAddIn</text:span><text:line-break/><draw:frame draw:style-name="media" draw:name="2" text:anchor-type="as-char" draw:z-index="2" svg:width="25.029583333333cm" style:rel-width="100%" svg:height="4.8154166666667cm" style:rel-height="scale"><draw:image xlink:href="Pictures/adc8dde661b21b9bcad1cb05b988ad9e.png" xlink:type="simple" xlink:show="embed" xlink:actuate="onLoad"/></draw:frame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DEBUG CONSOLE should show this: </text:p>
              <text:list text:style-name="List_20_1">
                <text:list-item>
                  <text:p text:style-name="List_20_1_Content"> [LINKER] SUCCESS created output file 'M:\Repos\NLS\DevCon2024\Build\DevCon2024_win32.dll'</text:p>
                </text:list-item>
                <text:list-item>
                  <text:p text:style-name="List_20_1_Content"> [LINKER]    → Open Folder <text:span text:style-name="Emphasis">(NOTE: this is a clickable link)</text:span></text:p>
                </text:list-item>
                <text:list-item>
                  <text:p text:style-name="List_20_1_Content"> [REGISTER] type-library registration completed. DllRegisterServer() returned OK</text:p>
                </text:list-item>
              </text:list>
            </text:list-item>
          </text:list>
        </text:list-item>
        <text:list-item>
          <text:p text:style-name="Numbering_20_1_Content"> Open Excel or Access</text:p>
        </text:list-item>
        <text:list-item>
          <text:p text:style-name="Numbering_20_1_Content"> Press [Alt] + [F11] to go to VBA IDE</text:p>
        </text:list-item>
        <text:list-item>
          <text:p text:style-name="Numbering_20_1_Content"> Tool window will likely be floating; click and drag to dock it somewhere:<text:line-break/><draw:frame draw:style-name="media" draw:name="3" text:anchor-type="as-char" draw:z-index="3" svg:width="5.635625cm" svg:height="4.0216666666667cm"><draw:image xlink:href="Pictures/2e2a36cb4e5f1ac498e567ff3aa790bd.png" xlink:type="simple" xlink:show="embed" xlink:actuate="onLoad"/></draw:frame></text:p>
        </text:list-item>
        <text:list-item>
          <text:p text:style-name="Numbering_20_1_Content_Last"> Enter <text:span text:style-name="Source_20_Text">Obj Name</text:span> in the first text box, <text:span text:style-name="Source_20_Text">Coll Name</text:span> in the second text box, then click [Create Collection Class]<text:line-break/><draw:frame draw:style-name="media" draw:name="4" text:anchor-type="as-char" draw:z-index="4" svg:width="6.9320833333333cm" svg:height="4.0216666666667cm"><draw:image xlink:href="Pictures/028a3e85359e93276d8dbad49799078e.png" xlink:type="simple" xlink:show="embed" xlink:actuate="onLoad"/></draw:frame></text:p>
        </text:list-item>
      </text:list>
      <text:h text:style-name="Heading_20_2" text:outline-level="2"><text:bookmark-start text:name="__RefHeading___build_and_test_the_addin_on_a_different_machine_and_bitness_6"/><text:bookmark-start text:name="build_and_test_the_addin_on_a_different_machine_and_bitness"/>Build and Test the Addin on a Different Machine and Bitness<text:bookmark-end text:name="__RefHeading___build_and_test_the_addin_on_a_different_machine_and_bitness_6"/><text:bookmark-end text:name="build_and_test_the_addin_on_a_different_machine_and_bitness"/></text:h>
      <text:p text:style-name="Text_20_body">The following instructions assume you are building on a machine with 32-bit Office (mjw20), but installing on a machine with 64-bit Office (e.g., gbm18):</text:p>
      <text:list text:style-name="Numbering_20_1" text:continue-numbering="false">
        <text:list-item>
          <text:p text:style-name="Numbering_20_1_Content_First"> Ensure "<text:span text:style-name="Strong_20_Emphasis">win64</text:span>" is selected in dropdown</text:p>
        </text:list-item>
        <text:list-item>
          <text:p text:style-name="Numbering_20_1_Content"> <text:span text:style-name="Strong_20_Emphasis">File</text:span> &gt; <text:span text:style-name="Strong_20_Emphasis">Build</text:span></text:p>
        </text:list-item>
        <text:list-item>
          <text:p text:style-name="Numbering_20_1_Content"> I copied <text:span text:style-name="Source_20_Text">M:\Repos\NLS\DevCon2024\Build\DevCon2024_win64.dll</text:span> to <text:span text:style-name="Source_20_Text">%fb%\12114\DevCon2024_win64.dll</text:span> (I will test registering it tomorrow on gbm18)</text:p>
        </text:list-item>
        <text:list-item>
          <text:p text:style-name="Numbering_20_1_Content"> Open a non-admin cmd prompt</text:p>
        </text:list-item>
        <text:list-item>
          <text:p text:style-name="Numbering_20_1_Content"> Run: <text:span text:style-name="Source_20_Text">regsvr32 DevCon2024_win64.dll</text:span></text:p>
          <text:list text:style-name="List_20_1">
            <text:list-item>
              <text:p text:style-name="List_20_1_Content"> Receive message: "DllRegisterServer in DevCon2024_win64.dll succeeded."</text:p>
            </text:list-item>
          </text:list>
        </text:list-item>
        <text:list-item>
          <text:p text:style-name="Numbering_20_1_Content_Last"> Open Word (or Excel) - The add-in appears. </text:p>
        </text:list-item>
      </text:list>
      <text:h text:style-name="Heading_20_2" text:outline-level="2"><text:bookmark-start text:name="__RefHeading___copy_and_paste_working_vba_code_into_twinbasic_7"/><text:bookmark-start text:name="copy_and_paste_working_vba_code_into_twinbasic"/>Copy and Paste Working VBA Code into twinBASIC<text:bookmark-end text:name="__RefHeading___copy_and_paste_working_vba_code_into_twinbasic_7"/><text:bookmark-end text:name="copy_and_paste_working_vba_code_into_twinbasic"/></text:h>
      <text:list text:style-name="Numbering_20_1" text:continue-numbering="false">
        <text:list-item>
          <text:p text:style-name="Numbering_20_1_Content_First"> Add a standard code module named "MyModule": </text:p>
          <text:list text:style-name="Numbering_20_1">
            <text:list-item>
              <text:p text:style-name="Numbering_20_1_Content"> Right-click Sources &gt; <text:span text:style-name="Strong_20_Emphasis">Add</text:span> &gt; <text:span text:style-name="Strong_20_Emphasis">Add Module (.TWIN supporting Unicode)</text:span></text:p>
            </text:list-item>
          </text:list>
        </text:list-item>
        <text:list-item>
          <text:p text:style-name="Numbering_20_1_Content"> Go to <text:a xlink:type="simple" xlink:href="https://nolongerset.com/strongly-typed-collection-classes-the-easy-way/" text:style-name="Internet_20_link" text:visited-style-name="Visited_20_Internet_20_Link">Strongly-Typed Collections: The Easy Way</text:a></text:p>
          <text:list text:style-name="Numbering_20_1">
            <text:list-item>
              <text:p text:style-name="Numbering_20_1_Content"> Copy and paste the <text:a xlink:type="simple" xlink:href="https://nolongerset.com/getguidbasedtemppath/" text:style-name="Internet_20_link" text:visited-style-name="Visited_20_Internet_20_Link">GetGuidBasedTempPath code</text:a></text:p>
            </text:list-item>
            <text:list-item>
              <text:p text:style-name="Numbering_20_1_Content"> Copy and paste the <text:a xlink:type="simple" xlink:href="https://nolongerset.com/text-files-read-write-append/" text:style-name="Internet_20_link" text:visited-style-name="Visited_20_Internet_20_Link">FileWrite code</text:a></text:p>
            </text:list-item>
          </text:list>
        </text:list-item>
        <text:list-item>
          <text:p text:style-name="Numbering_20_1_Content"> Handle "Unrecognized datatype symbol 'Scripting'" error in DIAGNOSTICS pane:</text:p>
          <text:list text:style-name="Numbering_20_1">
            <text:list-item>
              <text:p text:style-name="Numbering_20_1_Content"> Go to <text:span text:style-name="Strong_20_Emphasis">Project</text:span> &gt; <text:span text:style-name="Strong_20_Emphasis">References</text:span></text:p>
            </text:list-item>
            <text:list-item>
              <text:p text:style-name="Numbering_20_1_Content"> Switch to "Available COM References" tab</text:p>
            </text:list-item>
            <text:list-item>
              <text:p text:style-name="Numbering_20_1_Content"> Search for "script" and then click the "Microsoft Scripting Runtime" reference</text:p>
            </text:list-item>
            <text:list-item>
              <text:p text:style-name="Numbering_20_1_Content_Last"> Click [Save Changes]</text:p>
            </text:list-item>
          </text:list>
        </text:list-item>
      </text:list>
      <text:h text:style-name="Heading_20_2" text:outline-level="2"><text:bookmark-start text:name="__RefHeading___add_fafalone_s_windevlib_package_for_api_calls_8"/><text:bookmark-start text:name="add_fafalone_s_windevlib_package_for_api_calls"/>Add fafalone's WinDevLib Package for API Calls<text:bookmark-end text:name="__RefHeading___add_fafalone_s_windevlib_package_for_api_calls_8"/><text:bookmark-end text:name="add_fafalone_s_windevlib_package_for_api_calls"/></text:h>
      <text:list text:style-name="Numbering_20_1" text:continue-numbering="false">
        <text:list-item>
          <text:p text:style-name="Numbering_20_1_Content_First"> <text:span text:style-name="Strong_20_Emphasis">Project</text:span> &gt; <text:span text:style-name="Strong_20_Emphasis">References…</text:span></text:p>
        </text:list-item>
        <text:list-item>
          <text:p text:style-name="Numbering_20_1_Content"> Switch to "Available Packages" tab</text:p>
        </text:list-item>
        <text:list-item>
          <text:p text:style-name="Numbering_20_1_Content"> Search for "windows"</text:p>
        </text:list-item>
        <text:list-item>
          <text:p text:style-name="Numbering_20_1_Content"> Check box next to "☑ Windows Development Library for twinBASIC vX.Y.ZZZ"</text:p>
          <text:list text:style-name="List_20_1">
            <text:list-item>
              <text:p text:style-name="List_20_1_Content"> The package will immediately begin downloading in the background</text:p>
            </text:list-item>
            <text:list-item>
              <text:p text:style-name="List_20_1_Content"> When the download finishes, the name will change to "☑ [IMPORTED] Windows Development Library for twinBASIC vX.Y.ZZZ"</text:p>
            </text:list-item>
            <text:list-item>
              <text:p text:style-name="List_20_1_Content"> NOTE: "<text:a xlink:type="simple" xlink:href="https://github.com/fafalone/WinDevLib?tab=readme-ov-file#guide-to-switching-from-oleexpimptlb" text:style-name="Internet_20_link" text:visited-style-name="Visited_20_Internet_20_Link">WinDevLib for Implements</text:a>" is a different package</text:p>
            </text:list-item>
          </text:list>
        </text:list-item>
        <text:list-item>
          <text:p text:style-name="Numbering_20_1_Content"> Click [Save Changes]</text:p>
        </text:list-item>
        <text:list-item>
          <text:p text:style-name="Numbering_20_1_Content"> Comment out (or delete) API `Declare` lines throughout the project</text:p>
          <text:list text:style-name="List_20_1">
            <text:list-item>
              <text:p text:style-name="List_20_1_Content"> Be aware that if you used non-standard `Alias` names, you may need to adjust your API calls to match the standard versions used in WinDevLib</text:p>
            </text:list-item>
            <text:list-item>
              <text:p text:style-name="List_20_1_Content"> <text:span text:style-name="Strong_20_Emphasis">myAddIn.twin</text:span>:</text:p>
              <text:list text:style-name="List_20_1">
                <text:list-item>
                  <text:p text:style-name="List_20_1_Content"> Delete <text:span text:style-name="Source_20_Text">Private Type RECT</text:span> structure</text:p>
                </text:list-item>
                <text:list-item>
                  <text:p text:style-name="List_20_1_Content"> Delete <text:span text:style-name="Source_20_Text">GetClientRect()</text:span> function declare</text:p>
                </text:list-item>
              </text:list>
            </text:list-item>
            <text:list-item>
              <text:p text:style-name="List_20_1_Content"> <text:span text:style-name="Strong_20_Emphasis">InterProcess.twin</text:span>:</text:p>
              <text:list text:style-name="List_20_1">
                <text:list-item>
                  <text:p text:style-name="List_20_1_Content"> Delete <text:span text:style-name="Source_20_Text">GetCurrentProcessId()</text:span> function declare line…</text:p>
                </text:list-item>
                <text:list-item>
                  <text:p text:style-name="List_20_1_Content"> …through <text:span text:style-name="Source_20_Text">Type UUID</text:span> structure</text:p>
                </text:list-item>
              </text:list>
            </text:list-item>
            <text:list-item>
              <text:p text:style-name="List_20_1_Content"> <text:span text:style-name="Strong_20_Emphasis">MyModule.twin</text:span>:</text:p>
              <text:list text:style-name="List_20_1">
                <text:list-item>
                  <text:p text:style-name="List_20_1_Content"> Delete <text:span text:style-name="Source_20_Text">Sleep</text:span> sub declare</text:p>
                </text:list-item>
                <text:list-item>
                  <text:p text:style-name="List_20_1_Content"> Comment out <text:span text:style-name="Source_20_Text">CoCreateGuid</text:span> function declare and highlight the failure to compile due to the stricter typing of <text:span text:style-name="Source_20_Text">id As UUID</text:span> in WinDevLib versus <text:span text:style-name="Source_20_Text">id As Any</text:span> in my code</text:p>
                </text:list-item>
                <text:list-item>
                  <text:p text:style-name="List_20_1_Content"> Uncomment the <text:span text:style-name="Source_20_Text">CoCreateGuid</text:span> function to show that explicit API declares override the WinDevLib versions</text:p>
                </text:list-item>
              </text:list>
            </text:list-item>
          </text:list>
        </text:list-item>
        <text:list-item>
          <text:p text:style-name="Numbering_20_1_Content"> Pass Unicode strings directly to API declare functions</text:p>
          <text:list text:style-name="List_20_1">
            <text:list-item>
              <text:p text:style-name="List_20_1_Content"> Most string-related API functions have ANSI and Unicode versions ("A" and "W" for "ANSI" and "Wide", respectively)</text:p>
            </text:list-item>
            <text:list-item>
              <text:p text:style-name="List_20_1_Content"> Lots of legacy VB6/VBA code use the ANSI version of API functions</text:p>
            </text:list-item>
            <text:list-item>
              <text:p text:style-name="List_20_1_Content"> WinDevLib <text:a xlink:type="simple" xlink:href="https://github.com/fafalone/WinDevLib?tab=readme-ov-file#windevlib-api-standards" text:style-name="Internet_20_link" text:visited-style-name="Visited_20_Internet_20_Link">encourages the use of Unicode versions</text:a> by default</text:p>
            </text:list-item>
            <text:list-item>
              <text:p text:style-name="List_20_1_Content"> This means that code that passes input strings to API functions may require wrapping the string in `StrPtr()` (or removing `StrPtr()`) from your existing code</text:p>
            </text:list-item>
            <text:list-item>
              <text:p text:style-name="List_20_1_Content"> ☐ Remove <text:span text:style-name="Source_20_Text">StrPtr()</text:span> from calls to <text:span text:style-name="Source_20_Text">FindWindowEx()</text:span> in InterProcess.callerApplicationObject </text:p>
            </text:list-item>
            <text:list-item>
              <text:p text:style-name="List_20_1_Content_Last"> ☐ Convert final argument from <text:span text:style-name="Source_20_Text">0&amp;</text:span> to <text:span text:style-name="Source_20_Text">vbNullString</text:span> for calls to <text:span text:style-name="Source_20_Text">FindWindowEx()</text:span> in InterProcess.callerApplicationObject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12114:demo</dc:title>
  </office:meta>
</office:document-meta>
</file>